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le2" style:family="table">
      <style:table-properties style:width="200.03mm" table:align="margins"/>
    </style:style>
    <style:style style:name="Table2.A" style:family="table-column">
      <style:table-column-properties style:column-width="20mm" style:rel-column-width="6553*"/>
    </style:style>
    <style:style style:name="Table2.C" style:family="table-column">
      <style:table-column-properties style:column-width="35.74mm" style:rel-column-width="11708*"/>
    </style:style>
    <style:style style:name="Table2.D" style:family="table-column">
      <style:table-column-properties style:column-width="24.24mm" style:rel-column-width="7940*"/>
    </style:style>
    <style:style style:name="Table2.E" style:family="table-column">
      <style:table-column-properties style:column-width="16.99mm" style:rel-column-width="5565*"/>
    </style:style>
    <style:style style:name="Table2.G" style:family="table-column">
      <style:table-column-properties style:column-width="18.94mm" style:rel-column-width="6206*"/>
    </style:style>
    <style:style style:name="Table2.H" style:family="table-column">
      <style:table-column-properties style:column-width="39.9mm" style:rel-column-width="13070*"/>
    </style:style>
    <style:style style:name="Table2.A1" style:family="table-cell">
      <style:table-cell-properties fo:padding="0.49mm" fo:border-left="0.5pt solid #000000" fo:border-right="none" fo:border-top="0.5pt solid #000000" fo:border-bottom="0.5pt solid #000000"/>
    </style:style>
    <style:style style:name="Table2.H1" style:family="table-cell">
      <style:table-cell-properties fo:padding="0.49mm" fo:border="0.5pt solid #000000"/>
    </style:style>
    <style:style style:name="Table2.A2" style:family="table-cell">
      <style:table-cell-properties fo:padding="0.49mm" fo:border-left="0.5pt solid #000000" fo:border-right="none" fo:border-top="none" fo:border-bottom="0.5pt solid #000000"/>
    </style:style>
    <style:style style:name="Table2.H2" style:family="table-cell">
      <style:table-cell-properties fo:padding="0.49mm" fo:border-left="0.5pt solid #000000" fo:border-right="0.5pt solid #000000" fo:border-top="none" fo:border-bottom="0.5pt solid #000000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text-properties fo:font-size="15pt" style:text-underline-style="none" fo:font-weight="bold" officeooo:rsid="0094f224" officeooo:paragraph-rsid="0094f224" style:font-size-asian="15pt" style:font-weight-asian="bold" style:font-size-complex="15pt" style:font-weight-complex="bold"/>
    </style:style>
    <style:style style:name="P3" style:family="paragraph" style:parent-style-name="Standard">
      <style:text-properties fo:font-size="15pt" style:text-underline-style="none" fo:font-weight="bold" officeooo:rsid="02e5276d" officeooo:paragraph-rsid="0243d27b" style:font-size-asian="15pt" style:font-weight-asian="bold" style:font-size-complex="15pt" style:font-weight-complex="bold"/>
    </style:style>
    <style:style style:name="P4" style:family="paragraph" style:parent-style-name="Standard">
      <style:text-properties fo:font-size="15pt" style:text-underline-style="none" fo:font-weight="bold" officeooo:rsid="03019ed9" officeooo:paragraph-rsid="0245933a" style:font-size-asian="15pt" style:font-weight-asian="bold" style:font-size-complex="15pt" style:font-weight-complex="bold"/>
    </style:style>
    <style:style style:name="P5" style:family="paragraph" style:parent-style-name="Standard">
      <style:text-properties fo:font-size="15pt" style:text-underline-style="none" fo:font-weight="bold" officeooo:rsid="03206457" officeooo:paragraph-rsid="0245933a" style:font-size-asian="15pt" style:font-weight-asian="bold" style:font-size-complex="15pt" style:font-weight-complex="bold"/>
    </style:style>
    <style:style style:name="P6" style:family="paragraph" style:parent-style-name="Standard">
      <style:text-properties fo:font-size="15pt" style:text-underline-style="none" fo:font-weight="bold" officeooo:rsid="02ffe123" officeooo:paragraph-rsid="0245933a" style:font-size-asian="15pt" style:font-weight-asian="bold" style:font-size-complex="15pt" style:font-weight-complex="bold"/>
    </style:style>
    <style:style style:name="P7" style:family="paragraph" style:parent-style-name="Standard">
      <style:paragraph-properties fo:break-before="page"/>
      <style:text-properties fo:font-size="15pt" style:text-underline-style="none" fo:font-weight="bold" officeooo:rsid="00f12ab3" officeooo:paragraph-rsid="0252a643" style:font-size-asian="15pt" style:font-weight-asian="bold" style:font-size-complex="15pt" style:font-weight-complex="bold"/>
    </style:style>
    <style:style style:name="P8" style:family="paragraph" style:parent-style-name="Standard">
      <style:text-properties fo:font-size="15pt" style:text-underline-style="none" fo:font-weight="normal" officeooo:rsid="00ed8a6c" officeooo:paragraph-rsid="0082a5a6" style:font-size-asian="15pt" style:font-weight-asian="normal" style:font-size-complex="15pt" style:font-weight-complex="normal"/>
    </style:style>
    <style:style style:name="P9" style:family="paragraph" style:parent-style-name="Standard">
      <style:text-properties fo:font-size="15pt" style:text-underline-style="none" fo:font-weight="normal" officeooo:rsid="00ed8a6c" officeooo:paragraph-rsid="00a8a79a" style:font-size-asian="15pt" style:font-weight-asian="normal" style:font-size-complex="15pt" style:font-weight-complex="normal"/>
    </style:style>
    <style:style style:name="P10" style:family="paragraph" style:parent-style-name="Standard">
      <style:text-properties fo:font-size="15pt" style:text-underline-style="none" fo:font-weight="normal" officeooo:rsid="00875045" officeooo:paragraph-rsid="008b37f1" style:font-size-asian="15pt" style:font-weight-asian="normal" style:font-size-complex="15pt" style:font-weight-complex="normal"/>
    </style:style>
    <style:style style:name="P11" style:family="paragraph" style:parent-style-name="Standard">
      <style:text-properties fo:font-size="15pt" style:text-underline-style="none" fo:font-weight="normal" officeooo:rsid="00875045" officeooo:paragraph-rsid="00944524" style:font-size-asian="15pt" style:font-weight-asian="normal" style:font-size-complex="15pt" style:font-weight-complex="normal"/>
    </style:style>
    <style:style style:name="P12" style:family="paragraph" style:parent-style-name="Standard">
      <style:text-properties fo:font-size="15pt" style:text-underline-style="none" fo:font-weight="normal" officeooo:rsid="00875045" officeooo:paragraph-rsid="0094f224" style:font-size-asian="15pt" style:font-weight-asian="normal" style:font-size-complex="15pt" style:font-weight-complex="normal"/>
    </style:style>
    <style:style style:name="P13" style:family="paragraph" style:parent-style-name="Standard">
      <style:text-properties fo:font-size="15pt" style:text-underline-style="none" fo:font-weight="normal" officeooo:rsid="01156f02" officeooo:paragraph-rsid="0243d27b" style:font-size-asian="15pt" style:font-weight-asian="normal" style:font-size-complex="15pt" style:font-weight-complex="normal"/>
    </style:style>
    <style:style style:name="P14" style:family="paragraph" style:parent-style-name="Standard">
      <style:text-properties fo:font-size="15pt" style:text-underline-style="none" fo:font-weight="normal" officeooo:rsid="01156f02" officeooo:paragraph-rsid="0245933a" style:font-size-asian="15pt" style:font-weight-asian="normal" style:font-size-complex="15pt" style:font-weight-complex="normal"/>
    </style:style>
    <style:style style:name="P15" style:family="paragraph" style:parent-style-name="Standard">
      <style:text-properties fo:font-size="15pt" style:text-underline-style="none" fo:font-weight="normal" officeooo:rsid="02ed8b63" officeooo:paragraph-rsid="0245933a" style:font-size-asian="15pt" style:font-weight-asian="normal" style:font-size-complex="15pt" style:font-weight-complex="normal"/>
    </style:style>
    <style:style style:name="P16" style:family="paragraph" style:parent-style-name="Standard">
      <style:text-properties fo:font-size="15pt" style:text-underline-style="none" fo:font-weight="normal" officeooo:rsid="02ee2436" officeooo:paragraph-rsid="0245933a" style:font-size-asian="15pt" style:font-weight-asian="normal" style:font-size-complex="15pt" style:font-weight-complex="normal"/>
    </style:style>
    <style:style style:name="P17" style:family="paragraph" style:parent-style-name="Standard">
      <style:text-properties fo:font-size="15pt" style:text-underline-style="none" fo:font-weight="normal" officeooo:rsid="02ff71c9" officeooo:paragraph-rsid="0245933a" style:font-size-asian="15pt" style:font-weight-asian="normal" style:font-size-complex="15pt" style:font-weight-complex="normal"/>
    </style:style>
    <style:style style:name="P18" style:family="paragraph" style:parent-style-name="Standard">
      <style:text-properties fo:font-size="15pt" style:text-underline-style="none" fo:font-weight="normal" officeooo:rsid="00e195de" officeooo:paragraph-rsid="01ec71f9" style:font-size-asian="15pt" style:font-weight-asian="normal" style:font-size-complex="15pt" style:font-weight-complex="normal"/>
    </style:style>
    <style:style style:name="P19" style:family="paragraph" style:parent-style-name="Standard">
      <style:text-properties fo:font-size="15pt" style:text-underline-style="none" fo:font-weight="normal" officeooo:rsid="00f12ab3" officeooo:paragraph-rsid="0252a643" style:font-size-asian="15pt" style:font-weight-asian="normal" style:font-size-complex="15pt" style:font-weight-complex="normal"/>
    </style:style>
    <style:style style:name="P20" style:family="paragraph" style:parent-style-name="Standard">
      <style:text-properties fo:font-size="15pt" style:text-underline-style="none" fo:font-weight="normal" officeooo:rsid="020c3d54" officeooo:paragraph-rsid="0252a643" style:font-size-asian="15pt" style:font-weight-asian="normal" style:font-size-complex="15pt" style:font-weight-complex="normal"/>
    </style:style>
    <style:style style:name="P21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1cd926a" style:font-size-asian="15pt" style:font-weight-asian="normal" style:font-size-complex="15pt" style:font-weight-complex="normal"/>
    </style:style>
    <style:style style:name="P22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082a5a6" style:font-size-asian="15pt" style:font-weight-asian="normal" style:font-size-complex="15pt" style:font-weight-complex="normal"/>
    </style:style>
    <style:style style:name="P23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2547b93" style:font-size-asian="15pt" style:font-weight-asian="normal" style:font-size-complex="15pt" style:font-weight-complex="normal"/>
    </style:style>
    <style:style style:name="P24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43d27b" style:font-size-asian="15pt" style:font-weight-asian="normal" style:font-size-complex="15pt" style:font-weight-complex="normal"/>
    </style:style>
    <style:style style:name="P25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45933a" style:font-size-asian="15pt" style:font-weight-asian="normal" style:font-size-complex="15pt" style:font-weight-complex="normal"/>
    </style:style>
    <style:style style:name="P26" style:family="paragraph" style:parent-style-name="Standard">
      <style:text-properties fo:font-size="15pt" style:text-underline-style="solid" style:text-underline-width="auto" style:text-underline-color="font-color" officeooo:rsid="00b53b22" officeooo:paragraph-rsid="0243d27b" style:font-size-asian="15pt" style:font-size-complex="15pt"/>
    </style:style>
    <style:style style:name="P27" style:family="paragraph" style:parent-style-name="Standard">
      <style:text-properties fo:font-size="15pt" style:text-underline-style="solid" style:text-underline-width="auto" style:text-underline-color="font-color" officeooo:rsid="00b53b22" officeooo:paragraph-rsid="0245933a" style:font-size-asian="15pt" style:font-size-complex="15pt"/>
    </style:style>
    <style:style style:name="P28" style:family="paragraph" style:parent-style-name="Standard">
      <style:paragraph-properties fo:text-align="start" style:justify-single-word="false"/>
      <style:text-properties style:font-name="Calibri1" fo:font-size="12pt" style:text-underline-style="none" fo:font-weight="normal" officeooo:rsid="0104ebf3" officeooo:paragraph-rsid="01edbaa3" style:font-size-asian="12pt" style:font-weight-asian="normal" style:font-size-complex="12pt" style:font-weight-complex="normal"/>
    </style:style>
    <style:style style:name="P29" style:family="paragraph" style:parent-style-name="Standard">
      <style:paragraph-properties fo:text-align="start" style:justify-single-word="false" fo:break-before="page"/>
      <style:text-properties style:font-name="Calibri1" fo:font-size="15pt" style:text-underline-style="none" fo:font-weight="bold" officeooo:rsid="0104ebf3" officeooo:paragraph-rsid="0252a643" style:font-size-asian="15pt" style:font-weight-asian="bold" style:font-size-complex="15pt" style:font-weight-complex="bold"/>
    </style:style>
    <style:style style:name="P30" style:family="paragraph" style:parent-style-name="Standard">
      <style:paragraph-properties fo:text-align="start" style:justify-single-word="false"/>
      <style:text-properties style:font-name="Calibri1" fo:font-size="15pt" style:text-underline-style="none" fo:font-weight="bold" officeooo:rsid="0104ebf3" officeooo:paragraph-rsid="0252a643" style:font-size-asian="15pt" style:font-weight-asian="bold" style:font-size-complex="15pt" style:font-weight-complex="bold"/>
    </style:style>
    <style:style style:name="P31" style:family="paragraph" style:parent-style-name="Standard">
      <style:text-properties officeooo:paragraph-rsid="00a8a79a"/>
    </style:style>
    <style:style style:name="P32" style:family="paragraph" style:parent-style-name="Standard">
      <style:paragraph-properties fo:text-align="start" style:justify-single-word="false"/>
      <style:text-properties officeooo:paragraph-rsid="01edbaa3"/>
    </style:style>
    <style:style style:name="P33" style:family="paragraph" style:parent-style-name="Standard">
      <style:paragraph-properties fo:text-align="start" style:justify-single-word="false"/>
      <style:text-properties officeooo:paragraph-rsid="0268d2b5"/>
    </style:style>
    <style:style style:name="P34" style:family="paragraph" style:parent-style-name="Standard">
      <style:text-properties fo:color="#000000" loext:opacity="100%" fo:font-size="15pt" style:text-underline-style="none" fo:font-weight="normal" officeooo:rsid="01034e99" officeooo:paragraph-rsid="02281a17" style:font-size-asian="15pt" style:font-weight-asian="normal" style:font-size-complex="15pt" style:font-weight-complex="normal"/>
    </style:style>
    <style:style style:name="P35" style:family="paragraph" style:parent-style-name="Standard">
      <style:text-properties fo:color="#000000" loext:opacity="100%" fo:font-size="15pt" style:text-underline-style="none" fo:font-weight="normal" officeooo:rsid="000333b2" officeooo:paragraph-rsid="01f83281" style:font-size-asian="15pt" style:font-weight-asian="normal" style:font-size-complex="15pt" style:font-weight-complex="normal"/>
    </style:style>
    <style:style style:name="P36" style:family="paragraph" style:parent-style-name="Standard">
      <style:text-properties fo:color="#000000" loext:opacity="100%" fo:font-size="15pt" style:text-underline-style="none" fo:font-weight="normal" officeooo:rsid="000333b2" officeooo:paragraph-rsid="01bc17f5" style:font-size-asian="15pt" style:font-weight-asian="normal" style:font-size-complex="15pt" style:font-weight-complex="normal"/>
    </style:style>
    <style:style style:name="P37" style:family="paragraph" style:parent-style-name="Standard">
      <style:text-properties fo:color="#000000" loext:opacity="100%" fo:font-size="15pt" style:text-underline-style="none" fo:font-weight="normal" officeooo:rsid="000333b2" officeooo:paragraph-rsid="026fbaa8" style:font-size-asian="15pt" style:font-weight-asian="normal" style:font-size-complex="15pt" style:font-weight-complex="normal"/>
    </style:style>
    <style:style style:name="P38" style:family="paragraph" style:parent-style-name="Standard">
      <style:text-properties fo:color="#000000" loext:opacity="100%" fo:font-size="15pt" style:text-underline-style="none" fo:font-weight="normal" officeooo:rsid="007f3977" officeooo:paragraph-rsid="01f83281" style:font-size-asian="15pt" style:font-weight-asian="normal" style:font-size-complex="15pt" style:font-weight-complex="normal"/>
    </style:style>
    <style:style style:name="P39" style:family="paragraph" style:parent-style-name="Standard">
      <style:text-properties fo:color="#000000" loext:opacity="100%" fo:font-size="15pt" style:text-underline-style="none" fo:font-weight="normal" officeooo:rsid="0004722d" officeooo:paragraph-rsid="007f3977" style:font-size-asian="15pt" style:font-weight-asian="normal" style:font-size-complex="15pt" style:font-weight-complex="normal"/>
    </style:style>
    <style:style style:name="P40" style:family="paragraph" style:parent-style-name="Standard">
      <style:text-properties fo:color="#000000" loext:opacity="100%" fo:font-size="15pt" style:text-underline-style="none" fo:font-weight="normal" officeooo:rsid="0004722d" officeooo:paragraph-rsid="00fe5371" style:font-size-asian="15pt" style:font-weight-asian="normal" style:font-size-complex="15pt" style:font-weight-complex="normal"/>
    </style:style>
    <style:style style:name="P41" style:family="paragraph" style:parent-style-name="Standard">
      <style:text-properties fo:color="#000000" loext:opacity="100%" fo:font-size="15pt" style:text-underline-style="none" fo:font-weight="normal" officeooo:rsid="0004722d" officeooo:paragraph-rsid="00f128b3" style:font-size-asian="15pt" style:font-weight-asian="normal" style:font-size-complex="15pt" style:font-weight-complex="normal"/>
    </style:style>
    <style:style style:name="P42" style:family="paragraph" style:parent-style-name="Standard">
      <style:text-properties fo:color="#000000" loext:opacity="100%" fo:font-size="15pt" style:text-underline-style="none" fo:font-weight="normal" officeooo:rsid="0004722d" officeooo:paragraph-rsid="02281a17" style:font-size-asian="15pt" style:font-weight-asian="normal" style:font-size-complex="15pt" style:font-weight-complex="normal"/>
    </style:style>
    <style:style style:name="P43" style:family="paragraph" style:parent-style-name="Standard">
      <style:text-properties fo:color="#000000" loext:opacity="100%" fo:font-size="15pt" style:text-underline-style="none" fo:font-weight="normal" officeooo:rsid="0004722d" officeooo:paragraph-rsid="022de181" style:font-size-asian="15pt" style:font-weight-asian="normal" style:font-size-complex="15pt" style:font-weight-complex="normal"/>
    </style:style>
    <style:style style:name="P44" style:family="paragraph" style:parent-style-name="Standard">
      <style:text-properties fo:color="#000000" loext:opacity="100%" fo:font-size="15pt" style:text-underline-style="none" fo:font-weight="normal" officeooo:rsid="0004722d" officeooo:paragraph-rsid="022f5bdb" style:font-size-asian="15pt" style:font-weight-asian="normal" style:font-size-complex="15pt" style:font-weight-complex="normal"/>
    </style:style>
    <style:style style:name="P45" style:family="paragraph" style:parent-style-name="Standard">
      <style:text-properties fo:color="#000000" loext:opacity="100%" fo:font-size="15pt" style:text-underline-style="none" fo:font-weight="normal" officeooo:rsid="0005c2bd" officeooo:paragraph-rsid="02296e0e" style:font-size-asian="15pt" style:font-weight-asian="normal" style:font-size-complex="15pt" style:font-weight-complex="normal"/>
    </style:style>
    <style:style style:name="P46" style:family="paragraph" style:parent-style-name="Standard">
      <style:text-properties fo:color="#000000" loext:opacity="100%" fo:font-size="15pt" style:text-underline-style="none" fo:font-weight="normal" officeooo:rsid="0005c2bd" officeooo:paragraph-rsid="023c5323" style:font-size-asian="15pt" style:font-weight-asian="normal" style:font-size-complex="15pt" style:font-weight-complex="normal"/>
    </style:style>
    <style:style style:name="P47" style:family="paragraph" style:parent-style-name="Standard">
      <style:text-properties fo:color="#000000" loext:opacity="100%" fo:font-size="15pt" style:text-underline-style="none" fo:font-weight="normal" officeooo:rsid="0005f06a" officeooo:paragraph-rsid="01b60816" style:font-size-asian="15pt" style:font-weight-asian="normal" style:font-size-complex="15pt" style:font-weight-complex="normal"/>
    </style:style>
    <style:style style:name="P48" style:family="paragraph" style:parent-style-name="Standard">
      <style:paragraph-properties fo:break-before="page"/>
      <style:text-properties fo:color="#000000" loext:opacity="100%" fo:font-size="15pt" style:text-underline-style="none" fo:font-weight="normal" officeooo:rsid="0099375c" officeooo:paragraph-rsid="024d58bb" style:font-size-asian="15pt" style:font-weight-asian="normal" style:font-size-complex="15pt" style:font-weight-complex="normal"/>
    </style:style>
    <style:style style:name="P49" style:family="paragraph" style:parent-style-name="Standard">
      <style:paragraph-properties fo:text-align="start" style:justify-single-word="false"/>
      <style:text-properties fo:color="#000000" loext:opacity="100%" fo:font-size="15pt" style:text-underline-style="none" fo:font-weight="normal" officeooo:paragraph-rsid="0252a643" style:font-size-asian="15pt" style:font-weight-asian="normal" style:font-size-complex="15pt" style:font-weight-complex="normal"/>
    </style:style>
    <style:style style:name="P50" style:family="paragraph" style:parent-style-name="Standard">
      <style:paragraph-properties fo:text-align="start" style:justify-single-word="false"/>
      <style:text-properties fo:color="#000000" loext:opacity="100%" fo:font-size="15pt" style:text-underline-style="none" fo:font-weight="normal" officeooo:paragraph-rsid="0268d2b5" style:font-size-asian="15pt" style:font-weight-asian="normal" style:font-size-complex="15pt" style:font-weight-complex="normal"/>
    </style:style>
    <style:style style:name="P51" style:family="paragraph" style:parent-style-name="Standard">
      <style:text-properties fo:color="#000000" loext:opacity="100%" fo:font-size="15pt" style:text-underline-style="none" fo:font-weight="bold" officeooo:rsid="0005c2bd" officeooo:paragraph-rsid="024d58bb" style:font-size-asian="15pt" style:font-weight-asian="bold" style:font-size-complex="15pt" style:font-weight-complex="bold"/>
    </style:style>
    <style:style style:name="P52" style:family="paragraph" style:parent-style-name="Standard">
      <style:text-properties fo:color="#000000" loext:opacity="100%" fo:font-size="15pt" style:text-underline-style="none" fo:font-weight="bold" officeooo:rsid="00a005d7" officeooo:paragraph-rsid="00a211c4" style:font-size-asian="15pt" style:font-weight-asian="bold" style:font-size-complex="15pt" style:font-weight-complex="bold"/>
    </style:style>
    <style:style style:name="P53" style:family="paragraph" style:parent-style-name="Standard">
      <style:text-properties fo:color="#000000" loext:opacity="100%" fo:font-size="15pt" style:text-underline-style="none" fo:font-weight="bold" officeooo:rsid="00a005d7" officeooo:paragraph-rsid="00b0cb3d" style:font-size-asian="15pt" style:font-weight-asian="bold" style:font-size-complex="15pt" style:font-weight-complex="bold"/>
    </style:style>
    <style:style style:name="P54" style:family="paragraph" style:parent-style-name="Standard">
      <style:text-properties fo:color="#000000" loext:opacity="100%" fo:font-size="15pt" style:text-underline-style="none" fo:font-weight="bold" officeooo:rsid="00a005d7" officeooo:paragraph-rsid="00a691af" style:font-size-asian="15pt" style:font-weight-asian="bold" style:font-size-complex="15pt" style:font-weight-complex="bold"/>
    </style:style>
    <style:style style:name="P55" style:family="paragraph" style:parent-style-name="Standard">
      <style:text-properties fo:color="#000000" loext:opacity="100%" fo:font-size="15pt" style:text-underline-style="none" fo:font-weight="bold" officeooo:rsid="00a005d7" officeooo:paragraph-rsid="00a747e1" style:font-size-asian="15pt" style:font-weight-asian="bold" style:font-size-complex="15pt" style:font-weight-complex="bold"/>
    </style:style>
    <style:style style:name="P56" style:family="paragraph" style:parent-style-name="Standard">
      <style:text-properties fo:color="#000000" loext:opacity="100%" fo:font-size="15pt" style:text-underline-style="none" fo:font-weight="bold" officeooo:rsid="00ed8a6c" officeooo:paragraph-rsid="00fe7dc6" style:font-size-asian="15pt" style:font-weight-asian="bold" style:font-size-complex="15pt" style:font-weight-complex="bold"/>
    </style:style>
    <style:style style:name="P57" style:family="paragraph" style:parent-style-name="Standard">
      <style:text-properties fo:color="#000000" loext:opacity="100%" fo:font-size="15pt" style:text-underline-style="none" fo:font-weight="bold" officeooo:rsid="02296e0e" officeooo:paragraph-rsid="0251a387" style:font-size-asian="15pt" style:font-weight-asian="bold" style:font-size-complex="15pt" style:font-weight-complex="bold"/>
    </style:style>
    <style:style style:name="P58" style:family="paragraph" style:parent-style-name="Standard">
      <style:paragraph-properties fo:text-align="start" style:justify-single-word="false"/>
      <style:text-properties fo:color="#000000" loext:opacity="100%" fo:font-size="15pt" style:text-underline-style="none" fo:font-weight="bold" officeooo:paragraph-rsid="0252a643" style:font-size-asian="15pt" style:font-weight-asian="bold" style:font-size-complex="15pt" style:font-weight-complex="bold"/>
    </style:style>
    <style:style style:name="P59" style:family="paragraph" style:parent-style-name="Standard">
      <style:paragraph-properties fo:text-align="start" style:justify-single-word="false" fo:break-before="page"/>
      <style:text-properties fo:color="#000000" loext:opacity="100%" fo:font-size="15pt" style:text-underline-style="none" fo:font-weight="bold" officeooo:paragraph-rsid="0252a643" style:font-size-asian="15pt" style:font-weight-asian="bold" style:font-size-complex="15pt" style:font-weight-complex="bold"/>
    </style:style>
    <style:style style:name="P60" style:family="paragraph" style:parent-style-name="Standard">
      <style:text-properties fo:color="#000000" loext:opacity="100%" fo:font-size="15pt" style:text-underline-style="solid" style:text-underline-width="auto" style:text-underline-color="font-color" fo:font-weight="normal" officeooo:rsid="00e195de" officeooo:paragraph-rsid="024d58bb" style:font-size-asian="15pt" style:font-weight-asian="normal" style:font-size-complex="15pt" style:font-weight-complex="normal"/>
    </style:style>
    <style:style style:name="P61" style:family="paragraph" style:parent-style-name="Standard">
      <style:text-properties fo:color="#000000" loext:opacity="100%" fo:font-size="6pt" style:text-underline-style="none" fo:font-weight="bold" officeooo:rsid="02281a17" officeooo:paragraph-rsid="02281a17" style:font-size-asian="6pt" style:font-weight-asian="bold" style:font-size-complex="6pt" style:font-weight-complex="bold"/>
    </style:style>
    <style:style style:name="P62" style:family="paragraph" style:parent-style-name="Standard">
      <style:text-properties fo:color="#000000" loext:opacity="100%" fo:font-size="6pt" style:text-underline-style="none" fo:font-weight="bold" officeooo:rsid="00e195de" officeooo:paragraph-rsid="00a005d7" style:font-size-asian="6pt" style:font-weight-asian="bold" style:font-size-complex="6pt" style:font-weight-complex="bold"/>
    </style:style>
    <style:style style:name="P63" style:family="paragraph" style:parent-style-name="Standard">
      <style:text-properties fo:color="#000000" loext:opacity="100%" fo:font-size="6pt" style:text-underline-style="none" fo:font-weight="bold" officeooo:rsid="02296e0e" officeooo:paragraph-rsid="0251a387" style:font-size-asian="6pt" style:font-weight-asian="bold" style:font-size-complex="6pt" style:font-weight-complex="bold"/>
    </style:style>
    <style:style style:name="P64" style:family="paragraph" style:parent-style-name="Standard">
      <style:text-properties fo:color="#000000" loext:opacity="100%" fo:font-size="6pt" style:text-underline-style="none" fo:font-weight="normal" officeooo:rsid="01034e99" officeooo:paragraph-rsid="007f3977" style:font-size-asian="6pt" style:font-weight-asian="normal" style:font-size-complex="6pt" style:font-weight-complex="normal"/>
    </style:style>
    <style:style style:name="P65" style:family="paragraph" style:parent-style-name="Standard">
      <style:text-properties fo:color="#000000" loext:opacity="100%" fo:font-size="6pt" style:text-underline-style="none" fo:font-weight="normal" officeooo:rsid="0005f06a" officeooo:paragraph-rsid="01b60816" style:font-size-asian="6pt" style:font-weight-asian="normal" style:font-size-complex="6pt" style:font-weight-complex="normal"/>
    </style:style>
    <style:style style:name="P66" style:family="paragraph" style:parent-style-name="Standard">
      <style:text-properties fo:color="#000000" loext:opacity="100%" style:font-name="Calibri" fo:font-size="15pt" style:text-underline-style="none" fo:font-weight="normal" officeooo:rsid="02ff71c9" officeooo:paragraph-rsid="025acc3c" style:font-name-asian="NSimSun" style:font-size-asian="15pt" style:font-weight-asian="normal" style:font-name-complex="Lucida Sans1" style:font-size-complex="15pt" style:font-weight-complex="normal"/>
    </style:style>
    <style:style style:name="P67" style:family="paragraph" style:parent-style-name="Standard">
      <style:text-properties fo:color="#000000" loext:opacity="100%" style:font-name="Carolingia" fo:font-size="24pt" officeooo:paragraph-rsid="02547b93" style:font-size-asian="24pt" style:font-size-complex="24pt"/>
    </style:style>
    <style:style style:name="P68" style:family="paragraph" style:parent-style-name="Standard">
      <style:text-properties fo:color="#000000" loext:opacity="100%" style:font-name="Carolingia" fo:font-size="15pt" fo:font-weight="bold" officeooo:paragraph-rsid="02664815" style:font-size-asian="15pt" style:font-weight-asian="bold" style:font-size-complex="15pt" style:font-weight-complex="bold"/>
    </style:style>
    <style:style style:name="P69" style:family="paragraph" style:parent-style-name="Standard">
      <style:text-properties fo:color="#000000" loext:opacity="100%" style:font-name="Carolingia" fo:font-size="15pt" officeooo:paragraph-rsid="02664815" style:font-size-asian="15pt" style:font-size-complex="15pt"/>
    </style:style>
    <style:style style:name="P70" style:family="paragraph" style:parent-style-name="Standard">
      <style:text-properties fo:color="#000000" loext:opacity="100%" style:font-name="Carolingia" fo:font-size="15pt" officeooo:paragraph-rsid="02547b93" style:font-size-asian="15pt" style:font-size-complex="15pt"/>
    </style:style>
    <style:style style:name="P71" style:family="paragraph" style:parent-style-name="Table_20_Contents">
      <style:paragraph-properties fo:text-align="center" style:justify-single-word="false"/>
      <style:text-properties fo:font-size="12pt" fo:font-weight="bold" officeooo:rsid="00e73d7d" officeooo:paragraph-rsid="01cd926a" style:font-size-asian="12pt" style:font-weight-asian="bold" style:font-size-complex="12pt" style:font-weight-complex="bold"/>
    </style:style>
    <style:style style:name="P72" style:family="paragraph" style:parent-style-name="Table_20_Contents">
      <style:paragraph-properties fo:text-align="center" style:justify-single-word="false"/>
      <style:text-properties fo:font-size="12pt" fo:font-weight="bold" officeooo:rsid="0008cba6" officeooo:paragraph-rsid="01cd926a" style:font-size-asian="12pt" style:font-weight-asian="bold" style:font-size-complex="12pt" style:font-weight-complex="bold"/>
    </style:style>
    <style:style style:name="P73" style:family="paragraph" style:parent-style-name="Table_20_Contents">
      <style:paragraph-properties fo:text-align="center" style:justify-single-word="false"/>
      <style:text-properties fo:font-size="12pt" officeooo:rsid="00e73d7d" officeooo:paragraph-rsid="01cd926a" style:font-size-asian="12pt" style:font-size-complex="12pt"/>
    </style:style>
    <style:style style:name="P74" style:family="paragraph" style:parent-style-name="Table_20_Contents">
      <style:paragraph-properties fo:text-align="center" style:justify-single-word="false"/>
      <style:text-properties fo:font-size="12pt" officeooo:rsid="0008cba6" officeooo:paragraph-rsid="01cd926a" style:font-size-asian="12pt" style:font-size-complex="12pt"/>
    </style:style>
    <style:style style:name="P75" style:family="paragraph" style:parent-style-name="Table_20_Contents">
      <style:paragraph-properties fo:text-align="center" style:justify-single-word="false"/>
      <style:text-properties fo:font-size="12pt" fo:font-weight="normal" officeooo:rsid="00e73d7d" officeooo:paragraph-rsid="01cd926a" style:font-size-asian="12pt" style:font-weight-asian="normal" style:font-size-complex="12pt" style:font-weight-complex="normal"/>
    </style:style>
    <style:style style:name="P76" style:family="paragraph" style:parent-style-name="Standard">
      <style:paragraph-properties fo:text-align="center" style:justify-single-word="false" fo:break-before="page"/>
      <style:text-properties fo:font-size="40pt" style:text-underline-style="none" fo:font-weight="bold" officeooo:rsid="022634b9" officeooo:paragraph-rsid="022634b9" style:font-size-asian="40pt" style:font-weight-asian="bold" style:font-size-complex="40pt" style:font-weight-complex="bold"/>
    </style:style>
    <style:style style:name="P77" style:family="paragraph" style:parent-style-name="Standard">
      <style:text-properties fo:color="#127622" loext:opacity="100%" fo:font-size="15pt" style:text-underline-style="none" fo:font-weight="normal" officeooo:rsid="01156f02" officeooo:paragraph-rsid="0243d27b" style:font-size-asian="15pt" style:font-weight-asian="normal" style:font-size-complex="15pt" style:font-weight-complex="normal"/>
    </style:style>
    <style:style style:name="P78" style:family="paragraph" style:parent-style-name="Standard">
      <style:text-properties fo:color="#127622" loext:opacity="100%" fo:font-size="15pt" style:text-underline-style="none" fo:font-weight="normal" officeooo:rsid="01156f02" officeooo:paragraph-rsid="0245933a" style:font-size-asian="15pt" style:font-weight-asian="normal" style:font-size-complex="15pt" style:font-weight-complex="normal"/>
    </style:style>
    <style:style style:name="P79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e5a480" officeooo:paragraph-rsid="0245933a" style:font-size-asian="15pt" style:font-weight-asian="bold" style:font-size-complex="15pt" style:font-weight-complex="bold"/>
    </style:style>
    <style:style style:name="P80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32d5b58" officeooo:paragraph-rsid="0245933a" style:font-size-asian="15pt" style:font-weight-asian="bold" style:font-size-complex="15pt" style:font-weight-complex="bold"/>
    </style:style>
    <style:style style:name="P81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fc1b20" officeooo:paragraph-rsid="0245933a" style:font-size-asian="15pt" style:font-weight-asian="bold" style:font-size-complex="15pt" style:font-weight-complex="bold"/>
    </style:style>
    <style:style style:name="P82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639af" officeooo:paragraph-rsid="0245933a" style:font-size-asian="15pt" style:font-weight-asian="bold" style:font-size-complex="15pt" style:font-weight-complex="bold"/>
    </style:style>
    <style:style style:name="P83" style:family="paragraph" style:parent-style-name="Standard">
      <style:paragraph-properties fo:break-before="page"/>
      <style:text-properties officeooo:paragraph-rsid="0243d27b"/>
    </style:style>
    <style:style style:name="P84" style:family="paragraph" style:parent-style-name="Standard">
      <style:text-properties style:font-name="Calibri" fo:font-size="15pt" style:text-underline-style="none" fo:font-weight="normal" officeooo:rsid="032e989d" officeooo:paragraph-rsid="0245933a" style:font-name-asian="NSimSun" style:font-size-asian="15pt" style:font-weight-asian="normal" style:font-name-complex="Lucida Sans1" style:font-size-complex="15pt" style:font-weight-complex="normal"/>
    </style:style>
    <style:style style:name="P85" style:family="paragraph" style:parent-style-name="Standard">
      <style:text-properties fo:font-size="6pt" officeooo:paragraph-rsid="01cd926a" style:font-size-asian="6pt" style:font-size-complex="6pt"/>
    </style:style>
    <style:style style:name="P86" style:family="paragraph" style:parent-style-name="Standard">
      <style:text-properties fo:font-size="6pt" style:text-underline-style="none" fo:font-weight="normal" officeooo:rsid="00e92cb2" officeooo:paragraph-rsid="00a8a79a" style:font-size-asian="6pt" style:font-weight-asian="normal" style:font-size-complex="6pt" style:font-weight-complex="normal"/>
    </style:style>
    <style:style style:name="P87" style:family="paragraph" style:parent-style-name="Standard">
      <style:text-properties fo:font-size="6pt" style:text-underline-style="none" fo:font-weight="bold" officeooo:rsid="0094f224" officeooo:paragraph-rsid="0094f224" style:font-size-asian="6pt" style:font-weight-asian="bold" style:font-size-complex="6pt" style:font-weight-complex="bold"/>
    </style:style>
    <style:style style:name="P88" style:family="paragraph" style:parent-style-name="Standard">
      <style:text-properties fo:color="#808080" loext:opacity="100%" fo:font-size="15pt" style:text-underline-style="solid" style:text-underline-width="auto" style:text-underline-color="font-color" fo:font-weight="normal" officeooo:rsid="0005c2bd" officeooo:paragraph-rsid="007f3977" style:font-size-asian="15pt" style:font-weight-asian="normal" style:font-size-complex="15pt" style:font-weight-complex="normal"/>
    </style:style>
    <style:style style:name="P89" style:family="paragraph" style:parent-style-name="Standard">
      <style:text-properties fo:color="#c9211e" loext:opacity="100%" fo:font-size="15pt" style:text-underline-style="none" fo:font-weight="bold" officeooo:rsid="0005c2bd" officeooo:paragraph-rsid="026fbaa8" style:font-size-asian="15pt" style:font-weight-asian="bold" style:font-size-complex="15pt" style:font-weight-complex="bold"/>
    </style:style>
    <style:style style:name="P90" style:family="paragraph" style:parent-style-name="Standard">
      <style:text-properties fo:color="#c9211e" loext:opacity="100%" fo:font-size="15pt" style:text-underline-style="none" fo:font-weight="bold" officeooo:rsid="02769293" officeooo:paragraph-rsid="02774287" style:font-size-asian="15pt" style:font-weight-asian="bold" style:font-size-complex="15pt" style:font-weight-complex="bold"/>
    </style:style>
    <style:style style:name="P91" style:family="paragraph" style:parent-style-name="Standard">
      <style:text-properties fo:color="#000000" loext:opacity="100%" fo:font-size="15pt" style:text-underline-style="none" fo:font-weight="bold" officeooo:rsid="023c5323" officeooo:paragraph-rsid="0278a414" style:font-size-asian="15pt" style:font-weight-asian="bold" style:font-size-complex="15pt" style:font-weight-complex="bold"/>
    </style:style>
    <style:style style:name="P92" style:family="paragraph" style:parent-style-name="Standard">
      <style:text-properties fo:color="#000000" loext:opacity="100%" fo:font-size="15pt" style:text-underline-style="none" fo:font-weight="bold" officeooo:rsid="02769293" officeooo:paragraph-rsid="0278a414" style:font-size-asian="15pt" style:font-weight-asian="bold" style:font-size-complex="15pt" style:font-weight-complex="bold"/>
    </style:style>
    <style:style style:name="P93" style:family="paragraph" style:parent-style-name="Standard">
      <style:text-properties fo:color="#000000" loext:opacity="100%" fo:font-size="15pt" style:text-underline-style="none" fo:font-weight="bold" officeooo:rsid="02296e0e" officeooo:paragraph-rsid="02774287" style:font-size-asian="15pt" style:font-weight-asian="bold" style:font-size-complex="15pt" style:font-weight-complex="bold"/>
    </style:style>
    <style:style style:name="P94" style:family="paragraph" style:parent-style-name="Standard">
      <style:text-properties fo:color="#000000" loext:opacity="100%" fo:font-size="15pt" style:text-underline-style="none" fo:font-weight="normal" officeooo:rsid="000333b2" officeooo:paragraph-rsid="028e6c7d" style:font-size-asian="15pt" style:font-weight-asian="normal" style:font-size-complex="15pt" style:font-weight-complex="normal"/>
    </style:style>
    <style:style style:name="P95" style:family="paragraph" style:parent-style-name="Standard">
      <style:text-properties fo:color="#000000" loext:opacity="100%" fo:font-size="15pt" style:text-underline-style="none" fo:font-weight="normal" officeooo:rsid="02281a17" officeooo:paragraph-rsid="02547b93" style:font-size-asian="15pt" style:font-weight-asian="normal" style:font-size-complex="15pt" style:font-weight-complex="normal"/>
    </style:style>
    <style:style style:name="P96" style:family="paragraph" style:parent-style-name="Standard">
      <style:text-properties fo:color="#000000" loext:opacity="100%" fo:font-size="6pt" style:text-underline-style="none" fo:font-weight="normal" officeooo:rsid="02769293" officeooo:paragraph-rsid="0278a414" style:font-size-asian="6pt" style:font-weight-asian="normal" style:font-size-complex="6pt" style:font-weight-complex="normal"/>
    </style:style>
    <style:style style:name="P97" style:family="paragraph" style:parent-style-name="Standard">
      <style:text-properties fo:color="#000000" loext:opacity="100%" fo:font-size="14pt" style:text-underline-style="none" fo:font-weight="normal" officeooo:rsid="00e195de" officeooo:paragraph-rsid="0251a387" style:font-size-asian="14pt" style:font-weight-asian="normal" style:font-size-complex="14pt" style:font-weight-complex="normal"/>
    </style:style>
    <style:style style:name="P98" style:family="paragraph" style:parent-style-name="Standard">
      <style:text-properties fo:color="#000000" loext:opacity="100%" fo:font-size="14pt" fo:font-style="italic" style:text-underline-style="none" fo:font-weight="normal" officeooo:rsid="0099375c" officeooo:paragraph-rsid="0251a387" style:font-size-asian="14pt" style:font-style-asian="italic" style:font-weight-asian="normal" style:font-size-complex="14pt" style:font-style-complex="italic" style:font-weight-complex="normal"/>
    </style:style>
    <style:style style:name="P99" style:family="paragraph" style:parent-style-name="Standard">
      <style:text-properties fo:font-size="15pt" style:text-underline-style="none" fo:font-weight="bold" officeooo:rsid="02ffe123" officeooo:paragraph-rsid="027b478d" style:font-size-asian="15pt" style:font-weight-asian="bold" style:font-size-complex="15pt" style:font-weight-complex="bold"/>
    </style:style>
    <style:style style:name="P100" style:family="paragraph" style:parent-style-name="Standard">
      <style:text-properties fo:font-size="15pt" style:text-underline-style="none" fo:font-weight="bold" officeooo:rsid="027b478d" officeooo:paragraph-rsid="027b478d" style:font-size-asian="15pt" style:font-weight-asian="bold" style:font-size-complex="15pt" style:font-weight-complex="bold"/>
    </style:style>
    <style:style style:name="P101" style:family="paragraph" style:parent-style-name="Standard">
      <style:text-properties fo:font-size="15pt" style:text-underline-style="none" fo:font-weight="normal" officeooo:rsid="01156f02" officeooo:paragraph-rsid="027b478d" style:font-size-asian="15pt" style:font-weight-asian="normal" style:font-size-complex="15pt" style:font-weight-complex="normal"/>
    </style:style>
    <style:style style:name="P102" style:family="paragraph" style:parent-style-name="Standard">
      <style:text-properties fo:font-size="15pt" style:text-underline-style="none" fo:font-weight="normal" officeooo:rsid="01156f02" officeooo:paragraph-rsid="027fed33" style:font-size-asian="15pt" style:font-weight-asian="normal" style:font-size-complex="15pt" style:font-weight-complex="normal"/>
    </style:style>
    <style:style style:name="P103" style:family="paragraph" style:parent-style-name="Standard">
      <style:text-properties fo:font-size="15pt" style:text-underline-style="none" fo:font-weight="normal" officeooo:rsid="01156f02" officeooo:paragraph-rsid="02817fe3" style:font-size-asian="15pt" style:font-weight-asian="normal" style:font-size-complex="15pt" style:font-weight-complex="normal"/>
    </style:style>
    <style:style style:name="P104" style:family="paragraph" style:parent-style-name="Standard">
      <style:text-properties fo:font-size="15pt" style:text-underline-style="none" fo:font-weight="normal" officeooo:rsid="01156f02" officeooo:paragraph-rsid="0285b6a0" style:font-size-asian="15pt" style:font-weight-asian="normal" style:font-size-complex="15pt" style:font-weight-complex="normal"/>
    </style:style>
    <style:style style:name="P105" style:family="paragraph" style:parent-style-name="Standard">
      <style:text-properties fo:font-size="15pt" style:text-underline-style="none" fo:font-weight="normal" officeooo:rsid="01156f02" officeooo:paragraph-rsid="028663ed" style:font-size-asian="15pt" style:font-weight-asian="normal" style:font-size-complex="15pt" style:font-weight-complex="normal"/>
    </style:style>
    <style:style style:name="P106" style:family="paragraph" style:parent-style-name="Standard">
      <style:text-properties fo:font-size="15pt" style:text-underline-style="none" fo:font-weight="normal" officeooo:rsid="01156f02" officeooo:paragraph-rsid="0286f3b3" style:font-size-asian="15pt" style:font-weight-asian="normal" style:font-size-complex="15pt" style:font-weight-complex="normal"/>
    </style:style>
    <style:style style:name="P107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7b478d" style:font-size-asian="15pt" style:font-weight-asian="normal" style:font-size-complex="15pt" style:font-weight-complex="normal"/>
    </style:style>
    <style:style style:name="P108" style:family="paragraph" style:parent-style-name="Standard">
      <style:text-properties fo:color="#808080" loext:opacity="100%" fo:font-size="15pt" style:text-underline-style="solid" style:text-underline-width="auto" style:text-underline-color="font-color" fo:font-weight="normal" officeooo:rsid="0005c2bd" officeooo:paragraph-rsid="0278a414" style:font-size-asian="15pt" style:font-weight-asian="normal" style:font-size-complex="15pt" style:font-weight-complex="normal"/>
    </style:style>
    <style:style style:name="P109" style:family="paragraph" style:parent-style-name="Standard">
      <style:text-properties fo:color="#808080" loext:opacity="100%" fo:font-size="14pt" style:text-underline-style="solid" style:text-underline-width="auto" style:text-underline-color="font-color" fo:font-weight="normal" officeooo:rsid="00e195de" officeooo:paragraph-rsid="0251a387" style:font-size-asian="14pt" style:font-weight-asian="normal" style:font-size-complex="14pt" style:font-weight-complex="normal"/>
    </style:style>
    <style:style style:name="P110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639af" officeooo:paragraph-rsid="027959d9" style:font-size-asian="15pt" style:font-weight-asian="bold" style:font-size-complex="15pt" style:font-weight-complex="bold"/>
    </style:style>
    <style:style style:name="P111" style:family="paragraph" style:parent-style-name="Standard">
      <style:text-properties fo:color="#127622" loext:opacity="100%" fo:font-size="15pt" style:text-underline-style="none" fo:font-weight="normal" officeooo:rsid="01156f02" officeooo:paragraph-rsid="027959d9" style:font-size-asian="15pt" style:font-weight-asian="normal" style:font-size-complex="15pt" style:font-weight-complex="normal"/>
    </style:style>
    <style:style style:name="P112" style:family="paragraph" style:parent-style-name="Standard">
      <style:text-properties fo:color="#127622" loext:opacity="100%" fo:font-size="15pt" style:text-underline-style="none" fo:font-weight="normal" officeooo:rsid="0005c2bd" officeooo:paragraph-rsid="02547b93" style:font-size-asian="15pt" style:font-weight-asian="normal" style:font-size-complex="15pt" style:font-weight-complex="normal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0pt" officeooo:rsid="022eb8c7" style:font-size-asian="10pt" style:font-size-complex="10pt"/>
    </style:style>
    <style:style style:name="T3" style:family="text">
      <style:text-properties fo:font-size="10pt" officeooo:rsid="026a64db" style:font-size-asian="10pt" style:font-size-complex="10pt"/>
    </style:style>
    <style:style style:name="T4" style:family="text">
      <style:text-properties fo:font-size="10pt" officeooo:rsid="01a1c7c0" style:font-size-asian="10pt" style:font-size-complex="10pt"/>
    </style:style>
    <style:style style:name="T5" style:family="text">
      <style:text-properties fo:font-size="10pt" officeooo:rsid="022f5bdb" style:font-size-asian="10pt" style:font-size-complex="10pt"/>
    </style:style>
    <style:style style:name="T6" style:family="text">
      <style:text-properties fo:font-size="10pt" officeooo:rsid="022aef4d" style:font-size-asian="10pt" style:font-size-complex="10pt"/>
    </style:style>
    <style:style style:name="T7" style:family="text">
      <style:text-properties fo:font-size="10pt" officeooo:rsid="0275a07e" style:font-size-asian="10pt" style:font-size-complex="10pt"/>
    </style:style>
    <style:style style:name="T8" style:family="text">
      <style:text-properties fo:font-size="10pt" officeooo:rsid="02774287" style:font-size-asian="10pt" style:font-size-complex="10pt"/>
    </style:style>
    <style:style style:name="T9" style:family="text">
      <style:text-properties fo:font-size="10pt" officeooo:rsid="028cfc7a" style:font-size-asian="10pt" style:font-size-complex="10pt"/>
    </style:style>
    <style:style style:name="T10" style:family="text">
      <style:text-properties fo:font-size="10pt" officeooo:rsid="007f3977" style:font-size-asian="10pt" style:font-size-complex="10pt"/>
    </style:style>
    <style:style style:name="T11" style:family="text">
      <style:text-properties fo:font-size="10pt" fo:font-weight="normal" style:font-size-asian="10pt" style:font-weight-asian="normal" style:font-size-complex="10pt" style:font-weight-complex="normal"/>
    </style:style>
    <style:style style:name="T12" style:family="text">
      <style:text-properties fo:font-size="10pt" fo:font-weight="normal" officeooo:rsid="0249a997" style:font-size-asian="10pt" style:font-weight-asian="normal" style:font-size-complex="10pt" style:font-weight-complex="normal"/>
    </style:style>
    <style:style style:name="T13" style:family="text">
      <style:text-properties fo:font-size="10pt" fo:font-weight="normal" officeooo:rsid="024a1fa3" style:font-size-asian="10pt" style:font-weight-asian="normal" style:font-size-complex="10pt" style:font-weight-complex="normal"/>
    </style:style>
    <style:style style:name="T14" style:family="text">
      <style:text-properties fo:font-size="10pt" fo:font-weight="normal" officeooo:rsid="024cc1f6" style:font-size-asian="10pt" style:font-weight-asian="normal" style:font-size-complex="10pt" style:font-weight-complex="normal"/>
    </style:style>
    <style:style style:name="T15" style:family="text">
      <style:text-properties fo:font-size="10pt" fo:font-weight="normal" officeooo:rsid="0250d2d6" style:font-size-asian="10pt" style:font-weight-asian="normal" style:font-size-complex="10pt" style:font-weight-complex="normal"/>
    </style:style>
    <style:style style:name="T16" style:family="text">
      <style:text-properties fo:font-size="10pt" fo:font-weight="normal" officeooo:rsid="028cfc7a" style:font-size-asian="10pt" style:font-weight-asian="normal" style:font-size-complex="10pt" style:font-weight-complex="normal"/>
    </style:style>
    <style:style style:name="T17" style:family="text">
      <style:text-properties fo:font-size="10pt" fo:font-style="normal" officeooo:rsid="023c5323" style:font-size-asian="10pt" style:font-style-asian="normal" style:font-size-complex="10pt" style:font-style-complex="normal"/>
    </style:style>
    <style:style style:name="T18" style:family="text">
      <style:text-properties fo:font-size="10pt" fo:font-style="normal" officeooo:rsid="02325b42" style:font-size-asian="10pt" style:font-style-asian="normal" style:font-size-complex="10pt" style:font-style-complex="normal"/>
    </style:style>
    <style:style style:name="T19" style:family="text">
      <style:text-properties fo:font-size="10pt" fo:font-weight="bold" officeooo:rsid="02384345" style:font-size-asian="10pt" style:font-weight-asian="bold" style:font-size-complex="10pt" style:font-weight-complex="bold"/>
    </style:style>
    <style:style style:name="T20" style:family="text">
      <style:text-properties officeooo:rsid="022eb8c7"/>
    </style:style>
    <style:style style:name="T21" style:family="text">
      <style:text-properties style:text-underline-style="none"/>
    </style:style>
    <style:style style:name="T22" style:family="text">
      <style:text-properties style:text-underline-style="none" fo:font-weight="bold" officeooo:rsid="023d1fd0" style:font-weight-asian="bold" style:font-weight-complex="bold"/>
    </style:style>
    <style:style style:name="T23" style:family="text">
      <style:text-properties style:text-underline-style="none" fo:font-weight="bold" officeooo:rsid="02281a17" style:font-weight-asian="bold" style:font-weight-complex="bold"/>
    </style:style>
    <style:style style:name="T24" style:family="text">
      <style:text-properties officeooo:rsid="000333b2"/>
    </style:style>
    <style:style style:name="T25" style:family="text">
      <style:text-properties fo:font-weight="normal" style:font-weight-asian="normal" style:font-weight-complex="normal"/>
    </style:style>
    <style:style style:name="T26" style:family="text">
      <style:text-properties fo:font-weight="normal" officeooo:rsid="00a1c686" style:font-weight-asian="normal" style:font-weight-complex="normal"/>
    </style:style>
    <style:style style:name="T27" style:family="text">
      <style:text-properties fo:font-weight="normal" officeooo:rsid="00a211c4" style:font-weight-asian="normal" style:font-weight-complex="normal"/>
    </style:style>
    <style:style style:name="T28" style:family="text">
      <style:text-properties fo:font-weight="normal" officeooo:rsid="00a490ee" style:font-weight-asian="normal" style:font-weight-complex="normal"/>
    </style:style>
    <style:style style:name="T29" style:family="text">
      <style:text-properties fo:font-weight="normal" officeooo:rsid="00a691af" style:font-weight-asian="normal" style:font-weight-complex="normal"/>
    </style:style>
    <style:style style:name="T30" style:family="text">
      <style:text-properties fo:font-weight="normal" officeooo:rsid="00a6d62f" style:font-weight-asian="normal" style:font-weight-complex="normal"/>
    </style:style>
    <style:style style:name="T31" style:family="text">
      <style:text-properties fo:font-weight="normal" officeooo:rsid="00ab030e" style:font-weight-asian="normal" style:font-weight-complex="normal"/>
    </style:style>
    <style:style style:name="T32" style:family="text">
      <style:text-properties fo:font-weight="normal" officeooo:rsid="00af0c0d" style:font-weight-asian="normal" style:font-weight-complex="normal"/>
    </style:style>
    <style:style style:name="T33" style:family="text">
      <style:text-properties fo:font-weight="normal" officeooo:rsid="00b0cb3d" style:font-weight-asian="normal" style:font-weight-complex="normal"/>
    </style:style>
    <style:style style:name="T34" style:family="text">
      <style:text-properties fo:font-weight="normal" officeooo:rsid="00e195de" style:font-weight-asian="normal" style:font-weight-complex="normal"/>
    </style:style>
    <style:style style:name="T35" style:family="text">
      <style:text-properties fo:font-weight="normal" officeooo:rsid="00fe7dc6" style:font-weight-asian="normal" style:font-weight-complex="normal"/>
    </style:style>
    <style:style style:name="T36" style:family="text">
      <style:text-properties officeooo:rsid="0004722d"/>
    </style:style>
    <style:style style:name="T37" style:family="text">
      <style:text-properties officeooo:rsid="0004d0f1"/>
    </style:style>
    <style:style style:name="T38" style:family="text">
      <style:text-properties fo:font-weight="bold" style:font-weight-asian="bold" style:font-weight-complex="bold"/>
    </style:style>
    <style:style style:name="T39" style:family="text">
      <style:text-properties fo:font-weight="bold" officeooo:rsid="0004d0f1" style:font-weight-asian="bold" style:font-weight-complex="bold"/>
    </style:style>
    <style:style style:name="T40" style:family="text">
      <style:text-properties fo:font-weight="bold" officeooo:rsid="002f88c8" style:font-weight-asian="bold" style:font-weight-complex="bold"/>
    </style:style>
    <style:style style:name="T41" style:family="text">
      <style:text-properties fo:font-weight="bold" officeooo:rsid="000333b2" style:font-weight-asian="bold" style:font-weight-complex="bold"/>
    </style:style>
    <style:style style:name="T42" style:family="text">
      <style:text-properties fo:font-weight="bold" officeooo:rsid="00ee811d" style:font-weight-asian="bold" style:font-weight-complex="bold"/>
    </style:style>
    <style:style style:name="T43" style:family="text">
      <style:text-properties fo:font-weight="bold" officeooo:rsid="02281a17" style:font-weight-asian="bold" style:font-weight-complex="bold"/>
    </style:style>
    <style:style style:name="T44" style:family="text">
      <style:text-properties fo:font-weight="bold" officeooo:rsid="007e1afb" style:font-weight-asian="bold" style:font-weight-complex="bold"/>
    </style:style>
    <style:style style:name="T45" style:family="text">
      <style:text-properties fo:font-weight="bold" officeooo:rsid="00834f26" style:font-weight-asian="bold" style:font-weight-complex="bold"/>
    </style:style>
    <style:style style:name="T46" style:family="text">
      <style:text-properties fo:font-weight="bold" officeooo:rsid="00ef6d5d" style:font-weight-asian="bold" style:font-weight-complex="bold"/>
    </style:style>
    <style:style style:name="T47" style:family="text">
      <style:text-properties fo:font-weight="bold" officeooo:rsid="00f128b3" style:font-weight-asian="bold" style:font-weight-complex="bold"/>
    </style:style>
    <style:style style:name="T48" style:family="text">
      <style:text-properties fo:font-weight="bold" officeooo:rsid="00f22a14" style:font-weight-asian="bold" style:font-weight-complex="bold"/>
    </style:style>
    <style:style style:name="T49" style:family="text">
      <style:text-properties fo:font-weight="bold" officeooo:rsid="00f5e6b6" style:font-weight-asian="bold" style:font-weight-complex="bold"/>
    </style:style>
    <style:style style:name="T50" style:family="text">
      <style:text-properties fo:font-weight="bold" officeooo:rsid="00fe5371" style:font-weight-asian="bold" style:font-weight-complex="bold"/>
    </style:style>
    <style:style style:name="T51" style:family="text">
      <style:text-properties fo:font-weight="bold" officeooo:rsid="002e5be7" style:font-weight-asian="bold" style:font-weight-complex="bold"/>
    </style:style>
    <style:style style:name="T52" style:family="text">
      <style:text-properties fo:font-weight="bold" officeooo:rsid="00f843f9" style:font-weight-asian="bold" style:font-weight-complex="bold"/>
    </style:style>
    <style:style style:name="T53" style:family="text">
      <style:text-properties fo:font-weight="bold" officeooo:rsid="00f9a2d2" style:font-weight-asian="bold" style:font-weight-complex="bold"/>
    </style:style>
    <style:style style:name="T54" style:family="text">
      <style:text-properties fo:font-weight="bold" officeooo:rsid="022f5bdb" style:font-weight-asian="bold" style:font-weight-complex="bold"/>
    </style:style>
    <style:style style:name="T55" style:family="text">
      <style:text-properties fo:font-weight="bold" officeooo:rsid="023079ce" style:font-weight-asian="bold" style:font-weight-complex="bold"/>
    </style:style>
    <style:style style:name="T56" style:family="text">
      <style:text-properties fo:font-weight="bold" officeooo:rsid="02325b42" style:font-weight-asian="bold" style:font-weight-complex="bold"/>
    </style:style>
    <style:style style:name="T57" style:family="text">
      <style:text-properties fo:font-weight="bold" officeooo:rsid="02369538" style:font-weight-asian="bold" style:font-weight-complex="bold"/>
    </style:style>
    <style:style style:name="T58" style:family="text">
      <style:text-properties fo:font-weight="bold" officeooo:rsid="02384345" style:font-weight-asian="bold" style:font-weight-complex="bold"/>
    </style:style>
    <style:style style:name="T59" style:family="text">
      <style:text-properties fo:font-weight="bold" officeooo:rsid="023c5323" style:font-weight-asian="bold" style:font-weight-complex="bold"/>
    </style:style>
    <style:style style:name="T60" style:family="text">
      <style:text-properties fo:font-weight="bold" officeooo:rsid="02e33bd3" style:font-weight-asian="bold" style:font-weight-complex="bold"/>
    </style:style>
    <style:style style:name="T61" style:family="text">
      <style:text-properties fo:font-weight="bold" officeooo:rsid="02e3d4c5" style:font-weight-asian="bold" style:font-weight-complex="bold"/>
    </style:style>
    <style:style style:name="T62" style:family="text">
      <style:text-properties fo:font-weight="bold" officeooo:rsid="02e3f378" style:font-weight-asian="bold" style:font-weight-complex="bold"/>
    </style:style>
    <style:style style:name="T63" style:family="text">
      <style:text-properties fo:font-weight="bold" officeooo:rsid="02f8dd31" style:font-weight-asian="bold" style:font-weight-complex="bold"/>
    </style:style>
    <style:style style:name="T64" style:family="text">
      <style:text-properties fo:font-weight="bold" officeooo:rsid="02f9d4fa" style:font-weight-asian="bold" style:font-weight-complex="bold"/>
    </style:style>
    <style:style style:name="T65" style:family="text">
      <style:text-properties fo:font-weight="bold" officeooo:rsid="02fa7f8c" style:font-weight-asian="bold" style:font-weight-complex="bold"/>
    </style:style>
    <style:style style:name="T66" style:family="text">
      <style:text-properties fo:font-weight="bold" officeooo:rsid="0307787c" style:font-weight-asian="bold" style:font-weight-complex="bold"/>
    </style:style>
    <style:style style:name="T67" style:family="text">
      <style:text-properties fo:font-weight="bold" officeooo:rsid="030a97bb" style:font-weight-asian="bold" style:font-weight-complex="bold"/>
    </style:style>
    <style:style style:name="T68" style:family="text">
      <style:text-properties fo:font-weight="bold" officeooo:rsid="025c535b" style:font-weight-asian="bold" style:font-weight-complex="bold"/>
    </style:style>
    <style:style style:name="T69" style:family="text">
      <style:text-properties fo:font-weight="bold" officeooo:rsid="025d8a48" style:font-weight-asian="bold" style:font-weight-complex="bold"/>
    </style:style>
    <style:style style:name="T70" style:family="text">
      <style:text-properties fo:font-weight="bold" officeooo:rsid="02621403" style:font-weight-asian="bold" style:font-weight-complex="bold"/>
    </style:style>
    <style:style style:name="T71" style:family="text">
      <style:text-properties fo:font-weight="bold" officeooo:rsid="0262e8d4" style:font-weight-asian="bold" style:font-weight-complex="bold"/>
    </style:style>
    <style:style style:name="T72" style:family="text">
      <style:text-properties fo:font-weight="bold" officeooo:rsid="026b577a" style:font-weight-asian="bold" style:font-weight-complex="bold"/>
    </style:style>
    <style:style style:name="T73" style:family="text">
      <style:text-properties fo:font-weight="bold" officeooo:rsid="026fbaa8" style:font-weight-asian="bold" style:font-weight-complex="bold"/>
    </style:style>
    <style:style style:name="T74" style:family="text">
      <style:text-properties fo:font-weight="bold" officeooo:rsid="0272f45b" style:font-weight-asian="bold" style:font-weight-complex="bold"/>
    </style:style>
    <style:style style:name="T75" style:family="text">
      <style:text-properties fo:font-weight="bold" officeooo:rsid="02769293" style:font-weight-asian="bold" style:font-weight-complex="bold"/>
    </style:style>
    <style:style style:name="T76" style:family="text">
      <style:text-properties fo:font-weight="bold" officeooo:rsid="02777bb5" style:font-weight-asian="bold" style:font-weight-complex="bold"/>
    </style:style>
    <style:style style:name="T77" style:family="text">
      <style:text-properties fo:font-weight="bold" officeooo:rsid="0277d0f0" style:font-weight-asian="bold" style:font-weight-complex="bold"/>
    </style:style>
    <style:style style:name="T78" style:family="text">
      <style:text-properties fo:font-weight="bold" officeooo:rsid="027f1610" style:font-weight-asian="bold" style:font-weight-complex="bold"/>
    </style:style>
    <style:style style:name="T79" style:family="text">
      <style:text-properties fo:font-weight="bold" officeooo:rsid="02f0ba6f" style:font-weight-asian="bold" style:font-weight-complex="bold"/>
    </style:style>
    <style:style style:name="T80" style:family="text">
      <style:text-properties fo:font-weight="bold" officeooo:rsid="027fed33" style:font-weight-asian="bold" style:font-weight-complex="bold"/>
    </style:style>
    <style:style style:name="T81" style:family="text">
      <style:text-properties fo:font-weight="bold" officeooo:rsid="028663ed" style:font-weight-asian="bold" style:font-weight-complex="bold"/>
    </style:style>
    <style:style style:name="T82" style:family="text">
      <style:text-properties fo:font-weight="bold" officeooo:rsid="02817fe3" style:font-weight-asian="bold" style:font-weight-complex="bold"/>
    </style:style>
    <style:style style:name="T83" style:family="text">
      <style:text-properties fo:font-weight="bold" officeooo:rsid="028e6c7d" style:font-weight-asian="bold" style:font-weight-complex="bold"/>
    </style:style>
    <style:style style:name="T84" style:family="text">
      <style:text-properties fo:font-weight="bold" officeooo:rsid="028eebc9" style:font-weight-asian="bold" style:font-weight-complex="bold"/>
    </style:style>
    <style:style style:name="T85" style:family="text">
      <style:text-properties officeooo:rsid="00061258"/>
    </style:style>
    <style:style style:name="T86" style:family="text">
      <style:text-properties fo:font-size="13pt" style:font-size-asian="13pt" style:font-size-complex="13pt"/>
    </style:style>
    <style:style style:name="T87" style:family="text">
      <style:text-properties fo:font-size="13pt" officeooo:rsid="001157bb" style:font-size-asian="13pt" style:font-size-complex="13pt"/>
    </style:style>
    <style:style style:name="T88" style:family="text">
      <style:text-properties fo:font-size="13pt" officeooo:rsid="0066775a" style:font-size-asian="13pt" style:font-size-complex="13pt"/>
    </style:style>
    <style:style style:name="T89" style:family="text">
      <style:text-properties fo:font-size="13pt" officeooo:rsid="0249a997" style:font-size-asian="13pt" style:font-size-complex="13pt"/>
    </style:style>
    <style:style style:name="T90" style:family="text">
      <style:text-properties fo:font-size="13pt" fo:font-style="italic" style:font-size-asian="13pt" style:font-style-asian="italic" style:font-size-complex="13pt" style:font-style-complex="italic"/>
    </style:style>
    <style:style style:name="T91" style:family="text">
      <style:text-properties style:font-name="Calibri" fo:font-size="13pt" officeooo:rsid="01bc3d2d" style:font-name-asian="Calibri" style:font-size-asian="13pt" style:font-name-complex="Calibri" style:font-size-complex="13pt"/>
    </style:style>
    <style:style style:name="T92" style:family="text">
      <style:text-properties style:font-name="Calibri" fo:font-size="13pt" officeooo:rsid="0249a997" style:font-name-asian="Calibri" style:font-size-asian="13pt" style:font-name-complex="Calibri" style:font-size-complex="13pt"/>
    </style:style>
    <style:style style:name="T93" style:family="text">
      <style:text-properties style:font-name="Calibri" officeooo:rsid="032e989d" style:font-name-asian="NSimSun" style:font-name-complex="Lucida Sans1"/>
    </style:style>
    <style:style style:name="T94" style:family="text">
      <style:text-properties style:font-name="Calibri" officeooo:rsid="03319dc8" style:font-name-asian="NSimSun" style:font-name-complex="Lucida Sans1"/>
    </style:style>
    <style:style style:name="T95" style:family="text">
      <style:text-properties style:font-name="Calibri" officeooo:rsid="032fc22a" style:font-name-asian="NSimSun" style:font-name-complex="Lucida Sans1"/>
    </style:style>
    <style:style style:name="T96" style:family="text">
      <style:text-properties style:font-name="Calibri" officeooo:rsid="033271c1" style:font-name-asian="NSimSun" style:font-name-complex="Lucida Sans1"/>
    </style:style>
    <style:style style:name="T97" style:family="text">
      <style:text-properties style:font-name="Calibri" officeooo:rsid="03335b3b" style:font-name-asian="NSimSun" style:font-name-complex="Lucida Sans1"/>
    </style:style>
    <style:style style:name="T98" style:family="text">
      <style:text-properties style:font-name="Calibri" officeooo:rsid="027959d9" style:font-name-asian="NSimSun" style:font-name-complex="Lucida Sans1"/>
    </style:style>
    <style:style style:name="T99" style:family="text">
      <style:text-properties style:font-name="Calibri" officeooo:rsid="02f23896" style:font-name-asian="Calibri" style:font-name-complex="Calibri"/>
    </style:style>
    <style:style style:name="T100" style:family="text">
      <style:text-properties style:font-name="Calibri" officeooo:rsid="02fc1b20" style:font-name-asian="Calibri" style:font-name-complex="Calibri"/>
    </style:style>
    <style:style style:name="T101" style:family="text">
      <style:text-properties style:font-name="Calibri" officeooo:rsid="018e8bdf" style:font-name-asian="Calibri" style:font-name-complex="Calibri"/>
    </style:style>
    <style:style style:name="T102" style:family="text">
      <style:text-properties style:font-name="Calibri" officeooo:rsid="0249a997" style:font-name-asian="Calibri" style:font-name-complex="Calibri"/>
    </style:style>
    <style:style style:name="T103" style:family="text">
      <style:text-properties style:font-name="Calibri" fo:font-weight="bold" officeooo:rsid="02f23896" style:font-name-asian="Calibri" style:font-weight-asian="bold" style:font-name-complex="Calibri" style:font-weight-complex="bold"/>
    </style:style>
    <style:style style:name="T104" style:family="text">
      <style:text-properties style:font-name="Calibri" fo:font-size="14pt" officeooo:rsid="0249a997" style:font-name-asian="Calibri" style:font-size-asian="14pt" style:font-name-complex="Calibri" style:font-size-complex="14pt"/>
    </style:style>
    <style:style style:name="T105" style:family="text">
      <style:text-properties officeooo:rsid="002cedcc"/>
    </style:style>
    <style:style style:name="T106" style:family="text">
      <style:text-properties officeooo:rsid="002f88c8"/>
    </style:style>
    <style:style style:name="T107" style:family="text">
      <style:text-properties officeooo:rsid="003468fb"/>
    </style:style>
    <style:style style:name="T108" style:family="text">
      <style:text-properties officeooo:rsid="003f7803"/>
    </style:style>
    <style:style style:name="T109" style:family="text">
      <style:text-properties officeooo:rsid="00ed8a6c"/>
    </style:style>
    <style:style style:name="T110" style:family="text">
      <style:text-properties officeooo:rsid="00ed33a1"/>
    </style:style>
    <style:style style:name="T111" style:family="text">
      <style:text-properties officeooo:rsid="00e56fb7"/>
    </style:style>
    <style:style style:name="T112" style:family="text">
      <style:text-properties officeooo:rsid="00f835b5"/>
    </style:style>
    <style:style style:name="T113" style:family="text">
      <style:text-properties officeooo:rsid="012d52a1"/>
    </style:style>
    <style:style style:name="T114" style:family="text">
      <style:text-properties officeooo:rsid="00e76829"/>
    </style:style>
    <style:style style:name="T115" style:family="text">
      <style:text-properties officeooo:rsid="0083195a"/>
    </style:style>
    <style:style style:name="T116" style:family="text">
      <style:text-properties officeooo:rsid="008859d8"/>
    </style:style>
    <style:style style:name="T117" style:family="text">
      <style:text-properties officeooo:rsid="008b37f1"/>
    </style:style>
    <style:style style:name="T118" style:family="text">
      <style:text-properties officeooo:rsid="008fd917"/>
    </style:style>
    <style:style style:name="T119" style:family="text">
      <style:text-properties officeooo:rsid="009132bd"/>
    </style:style>
    <style:style style:name="T120" style:family="text">
      <style:text-properties officeooo:rsid="009204b7"/>
    </style:style>
    <style:style style:name="T121" style:family="text">
      <style:text-properties officeooo:rsid="0094f224"/>
    </style:style>
    <style:style style:name="T122" style:family="text">
      <style:text-properties officeooo:rsid="00951f51"/>
    </style:style>
    <style:style style:name="T123" style:family="text">
      <style:text-properties officeooo:rsid="0095abea"/>
    </style:style>
    <style:style style:name="T124" style:family="text">
      <style:text-properties officeooo:rsid="0097a604"/>
    </style:style>
    <style:style style:name="T125" style:family="text">
      <style:text-properties officeooo:rsid="00a1c686"/>
    </style:style>
    <style:style style:name="T126" style:family="text">
      <style:text-properties officeooo:rsid="00a211c4"/>
    </style:style>
    <style:style style:name="T127" style:family="text">
      <style:text-properties officeooo:rsid="00a691af"/>
    </style:style>
    <style:style style:name="T128" style:family="text">
      <style:text-properties fo:font-style="italic" fo:font-weight="normal" officeooo:rsid="00a747e1" style:font-style-asian="italic" style:font-weight-asian="normal" style:font-style-complex="italic" style:font-weight-complex="normal"/>
    </style:style>
    <style:style style:name="T129" style:family="text">
      <style:text-properties fo:font-style="italic" fo:font-weight="normal" officeooo:rsid="010034ae" style:font-style-asian="italic" style:font-weight-asian="normal" style:font-style-complex="italic" style:font-weight-complex="normal"/>
    </style:style>
    <style:style style:name="T130" style:family="text">
      <style:text-properties officeooo:rsid="00a8a79a"/>
    </style:style>
    <style:style style:name="T131" style:family="text">
      <style:text-properties fo:color="#000000" loext:opacity="100%"/>
    </style:style>
    <style:style style:name="T132" style:family="text">
      <style:text-properties fo:color="#000000" loext:opacity="100%" fo:font-weight="normal" style:font-weight-asian="normal" style:font-weight-complex="normal"/>
    </style:style>
    <style:style style:name="T133" style:family="text">
      <style:text-properties fo:color="#000000" loext:opacity="100%" style:font-name="Calibri" style:text-underline-style="none" officeooo:rsid="00b83bdc" style:font-name-asian="Calibri" style:font-name-complex="Calibri"/>
    </style:style>
    <style:style style:name="T134" style:family="text">
      <style:text-properties fo:color="#000000" loext:opacity="100%" style:font-name="Calibri" style:text-underline-style="none" fo:font-weight="normal" style:font-name-asian="Calibri" style:font-weight-asian="normal" style:font-name-complex="Calibri" style:font-weight-complex="normal"/>
    </style:style>
    <style:style style:name="T135" style:family="text">
      <style:text-properties fo:color="#000000" loext:opacity="100%" style:font-name="Calibri" style:text-underline-style="none" fo:font-weight="normal" officeooo:rsid="00b83bdc" style:font-name-asian="Calibri" style:font-weight-asian="normal" style:font-name-complex="Calibri" style:font-weight-complex="normal"/>
    </style:style>
    <style:style style:name="T136" style:family="text">
      <style:text-properties fo:color="#000000" loext:opacity="100%" style:font-name="Calibri" style:text-underline-style="none" fo:font-weight="normal" officeooo:rsid="00e76b99" style:font-name-asian="Calibri" style:font-weight-asian="normal" style:font-name-complex="Calibri" style:font-weight-complex="normal"/>
    </style:style>
    <style:style style:name="T137" style:family="text">
      <style:text-properties fo:color="#000000" loext:opacity="100%" style:font-name="Calibri" style:font-name-asian="NSimSun" style:font-name-complex="Lucida Sans1"/>
    </style:style>
    <style:style style:name="T138" style:family="text">
      <style:text-properties fo:color="#000000" loext:opacity="100%" style:font-name="Calibri" officeooo:rsid="032e989d" style:font-name-asian="NSimSun" style:font-name-complex="Lucida Sans1"/>
    </style:style>
    <style:style style:name="T139" style:family="text">
      <style:text-properties fo:color="#000000" loext:opacity="100%" style:font-name="Calibri" officeooo:rsid="033271c1" style:font-name-asian="NSimSun" style:font-name-complex="Lucida Sans1"/>
    </style:style>
    <style:style style:name="T140" style:family="text">
      <style:text-properties fo:color="#000000" loext:opacity="100%" style:font-name="Calibri" officeooo:rsid="03335b3b" style:font-name-asian="NSimSun" style:font-name-complex="Lucida Sans1"/>
    </style:style>
    <style:style style:name="T141" style:family="text">
      <style:text-properties fo:color="#000000" loext:opacity="100%" style:font-name="Calibri" officeooo:rsid="02ff71c9" style:font-name-asian="NSimSun" style:font-name-complex="Lucida Sans1"/>
    </style:style>
    <style:style style:name="T142" style:family="text">
      <style:text-properties fo:color="#000000" loext:opacity="100%" style:font-name="Calibri" officeooo:rsid="02f0ba6f" style:font-name-asian="NSimSun" style:font-name-complex="Lucida Sans1"/>
    </style:style>
    <style:style style:name="T143" style:family="text">
      <style:text-properties fo:color="#000000" loext:opacity="100%" style:font-name="Calibri" officeooo:rsid="030a97bb" style:font-name-asian="NSimSun" style:font-name-complex="Lucida Sans1"/>
    </style:style>
    <style:style style:name="T144" style:family="text">
      <style:text-properties fo:color="#000000" loext:opacity="100%" style:font-name="Calibri" officeooo:rsid="0167012c" style:font-name-asian="NSimSun" style:font-name-complex="Lucida Sans1"/>
    </style:style>
    <style:style style:name="T145" style:family="text">
      <style:text-properties fo:color="#000000" loext:opacity="100%" style:font-name="Calibri" officeooo:rsid="03073e55" style:font-name-asian="NSimSun" style:font-name-complex="Lucida Sans1"/>
    </style:style>
    <style:style style:name="T146" style:family="text">
      <style:text-properties fo:color="#000000" loext:opacity="100%" style:font-name="Calibri" officeooo:rsid="03093b84" style:font-name-asian="NSimSun" style:font-name-complex="Lucida Sans1"/>
    </style:style>
    <style:style style:name="T147" style:family="text">
      <style:text-properties fo:color="#000000" loext:opacity="100%" style:font-name="Calibri" officeooo:rsid="025acc3c" style:font-name-asian="NSimSun" style:font-name-complex="Lucida Sans1"/>
    </style:style>
    <style:style style:name="T148" style:family="text">
      <style:text-properties fo:color="#000000" loext:opacity="100%" style:font-name="Calibri" officeooo:rsid="02817fe3" style:font-name-asian="NSimSun" style:font-name-complex="Lucida Sans1"/>
    </style:style>
    <style:style style:name="T149" style:family="text">
      <style:text-properties fo:color="#000000" loext:opacity="100%" style:font-name="Calibri" officeooo:rsid="027fed33" style:font-name-asian="NSimSun" style:font-name-complex="Lucida Sans1"/>
    </style:style>
    <style:style style:name="T150" style:family="text">
      <style:text-properties fo:color="#000000" loext:opacity="100%" style:font-name="Calibri" officeooo:rsid="0284e743" style:font-name-asian="NSimSun" style:font-name-complex="Lucida Sans1"/>
    </style:style>
    <style:style style:name="T151" style:family="text">
      <style:text-properties fo:color="#000000" loext:opacity="100%" style:font-name="Calibri" officeooo:rsid="028663ed" style:font-name-asian="NSimSun" style:font-name-complex="Lucida Sans1"/>
    </style:style>
    <style:style style:name="T152" style:family="text">
      <style:text-properties fo:color="#000000" loext:opacity="100%" style:font-name="Calibri" officeooo:rsid="0286f3b3" style:font-name-asian="NSimSun" style:font-name-complex="Lucida Sans1"/>
    </style:style>
    <style:style style:name="T153" style:family="text">
      <style:text-properties fo:color="#000000" loext:opacity="100%" style:font-name="Calibri" officeooo:rsid="02f23896" style:font-name-asian="Calibri" style:font-name-complex="Calibri"/>
    </style:style>
    <style:style style:name="T154" style:family="text">
      <style:text-properties fo:color="#000000" loext:opacity="100%" style:font-name="Calibri" fo:font-weight="bold" officeooo:rsid="030a97bb" style:font-name-asian="NSimSun" style:font-weight-asian="bold" style:font-name-complex="Lucida Sans1" style:font-weight-complex="bold"/>
    </style:style>
    <style:style style:name="T155" style:family="text">
      <style:text-properties fo:color="#000000" loext:opacity="100%" style:font-name="Calibri" fo:font-weight="bold" officeooo:rsid="025acc3c" style:font-name-asian="NSimSun" style:font-weight-asian="bold" style:font-name-complex="Lucida Sans1" style:font-weight-complex="bold"/>
    </style:style>
    <style:style style:name="T156" style:family="text">
      <style:text-properties fo:color="#000000" loext:opacity="100%" style:font-name="Calibri" fo:font-weight="bold" officeooo:rsid="028663ed" style:font-name-asian="NSimSun" style:font-weight-asian="bold" style:font-name-complex="Lucida Sans1" style:font-weight-complex="bold"/>
    </style:style>
    <style:style style:name="T157" style:family="text">
      <style:text-properties fo:color="#000000" loext:opacity="100%" style:font-name="Calibri" fo:font-weight="bold" officeooo:rsid="0286f3b3" style:font-name-asian="NSimSun" style:font-weight-asian="bold" style:font-name-complex="Lucida Sans1" style:font-weight-complex="bold"/>
    </style:style>
    <style:style style:name="T158" style:family="text">
      <style:text-properties fo:color="#000000" loext:opacity="100%" fo:font-size="15pt" style:text-underline-style="none" fo:font-weight="normal" style:font-size-asian="15pt" style:font-weight-asian="normal" style:font-size-complex="15pt" style:font-weight-complex="normal"/>
    </style:style>
    <style:style style:name="T159" style:family="text">
      <style:text-properties fo:color="#000000" loext:opacity="100%" fo:font-size="15pt" style:text-underline-style="none" fo:font-weight="normal" officeooo:rsid="02680a15" style:font-size-asian="15pt" style:font-weight-asian="normal" style:font-size-complex="15pt" style:font-weight-complex="normal"/>
    </style:style>
    <style:style style:name="T160" style:family="text">
      <style:text-properties fo:color="#000000" loext:opacity="100%" fo:font-size="10pt" fo:font-weight="normal" style:font-size-asian="10pt" style:font-weight-asian="normal" style:font-size-complex="10pt" style:font-weight-complex="normal"/>
    </style:style>
    <style:style style:name="T161" style:family="text">
      <style:text-properties fo:color="#000000" loext:opacity="100%" fo:font-size="10pt" fo:font-weight="normal" officeooo:rsid="026b577a" style:font-size-asian="10pt" style:font-weight-asian="normal" style:font-size-complex="10pt" style:font-weight-complex="normal"/>
    </style:style>
    <style:style style:name="T162" style:family="text">
      <style:text-properties fo:color="#000000" loext:opacity="100%" fo:font-size="10pt" fo:font-weight="normal" officeooo:rsid="026ecf88" style:font-size-asian="10pt" style:font-weight-asian="normal" style:font-size-complex="10pt" style:font-weight-complex="normal"/>
    </style:style>
    <style:style style:name="T163" style:family="text">
      <style:text-properties fo:color="#000000" loext:opacity="100%" fo:font-size="10pt" fo:font-weight="normal" officeooo:rsid="026fbaa8" style:font-size-asian="10pt" style:font-weight-asian="normal" style:font-size-complex="10pt" style:font-weight-complex="normal"/>
    </style:style>
    <style:style style:name="T164" style:family="text">
      <style:text-properties fo:color="#000000" loext:opacity="100%" fo:font-size="10pt" fo:font-weight="normal" officeooo:rsid="02369538" style:font-size-asian="10pt" style:font-weight-asian="normal" style:font-size-complex="10pt" style:font-weight-complex="normal"/>
    </style:style>
    <style:style style:name="T165" style:family="text">
      <style:text-properties fo:color="#000000" loext:opacity="100%" fo:font-size="10pt" fo:font-weight="normal" officeooo:rsid="02774287" style:font-size-asian="10pt" style:font-weight-asian="normal" style:font-size-complex="10pt" style:font-weight-complex="normal"/>
    </style:style>
    <style:style style:name="T166" style:family="text">
      <style:text-properties fo:color="#000000" loext:opacity="100%" fo:font-size="10pt" fo:font-weight="normal" officeooo:rsid="028a0aa2" style:font-size-asian="10pt" style:font-weight-asian="normal" style:font-size-complex="10pt" style:font-weight-complex="normal"/>
    </style:style>
    <style:style style:name="T167" style:family="text">
      <style:text-properties fo:color="#000000" loext:opacity="100%" fo:font-size="10pt" fo:font-weight="normal" officeooo:rsid="028f33e9" style:font-size-asian="10pt" style:font-weight-asian="normal" style:font-size-complex="10pt" style:font-weight-complex="normal"/>
    </style:style>
    <style:style style:name="T168" style:family="text">
      <style:text-properties fo:color="#000000" loext:opacity="100%" officeooo:rsid="020c470c"/>
    </style:style>
    <style:style style:name="T169" style:family="text">
      <style:text-properties fo:color="#000000" loext:opacity="100%" officeooo:rsid="02281a17"/>
    </style:style>
    <style:style style:name="T170" style:family="text">
      <style:text-properties fo:color="#000000" loext:opacity="100%" officeooo:rsid="026b577a"/>
    </style:style>
    <style:style style:name="T171" style:family="text">
      <style:text-properties fo:color="#000000" loext:opacity="100%" officeooo:rsid="025fad44"/>
    </style:style>
    <style:style style:name="T172" style:family="text">
      <style:text-properties fo:color="#000000" loext:opacity="100%" officeooo:rsid="026fbaa8"/>
    </style:style>
    <style:style style:name="T173" style:family="text">
      <style:text-properties fo:color="#000000" loext:opacity="100%" officeooo:rsid="026ecf88"/>
    </style:style>
    <style:style style:name="T174" style:family="text">
      <style:text-properties fo:color="#000000" loext:opacity="100%" officeooo:rsid="02369538"/>
    </style:style>
    <style:style style:name="T175" style:family="text">
      <style:text-properties fo:color="#000000" loext:opacity="100%" officeooo:rsid="02774287"/>
    </style:style>
    <style:style style:name="T176" style:family="text">
      <style:text-properties style:font-name="Calibri1" fo:font-size="12pt" style:text-underline-style="none" fo:font-weight="normal" officeooo:rsid="0104ebf3" style:font-size-asian="12pt" style:font-weight-asian="normal" style:font-size-complex="12pt" style:font-weight-complex="normal"/>
    </style:style>
    <style:style style:name="T177" style:family="text">
      <style:text-properties style:font-name="Calibri1" fo:font-size="12pt" style:text-underline-style="none" fo:font-weight="normal" officeooo:rsid="02047387" style:font-size-asian="12pt" style:font-weight-asian="normal" style:font-size-complex="12pt" style:font-weight-complex="normal"/>
    </style:style>
    <style:style style:name="T178" style:family="text">
      <style:text-properties style:font-name="Calibri1" fo:font-size="12pt" style:text-underline-style="none" fo:font-weight="normal" officeooo:rsid="020551b1" style:font-size-asian="12pt" style:font-weight-asian="normal" style:font-size-complex="12pt" style:font-weight-complex="normal"/>
    </style:style>
    <style:style style:name="T179" style:family="text">
      <style:text-properties style:font-name="Calibri1" officeooo:rsid="025f64b7"/>
    </style:style>
    <style:style style:name="T180" style:family="text">
      <style:text-properties style:font-name="Calibri1" officeooo:rsid="0264d90f"/>
    </style:style>
    <style:style style:name="T181" style:family="text">
      <style:text-properties officeooo:rsid="00bff2cd"/>
    </style:style>
    <style:style style:name="T182" style:family="text">
      <style:text-properties fo:font-size="15pt" style:text-underline-style="none" fo:font-weight="normal" officeooo:rsid="00875045" style:font-size-asian="15pt" style:font-weight-asian="normal" style:font-size-complex="15pt" style:font-weight-complex="normal"/>
    </style:style>
    <style:style style:name="T183" style:family="text">
      <style:text-properties fo:font-size="15pt" style:text-underline-style="none" fo:font-weight="normal" officeooo:rsid="008c07b1" style:font-size-asian="15pt" style:font-weight-asian="normal" style:font-size-complex="15pt" style:font-weight-complex="normal"/>
    </style:style>
    <style:style style:name="T184" style:family="text">
      <style:text-properties officeooo:rsid="00e73d7d"/>
    </style:style>
    <style:style style:name="T185" style:family="text">
      <style:text-properties officeooo:rsid="00e76b99"/>
    </style:style>
    <style:style style:name="T186" style:family="text">
      <style:text-properties officeooo:rsid="00e94111"/>
    </style:style>
    <style:style style:name="T187" style:family="text">
      <style:text-properties officeooo:rsid="00f843f9"/>
    </style:style>
    <style:style style:name="T188" style:family="text">
      <style:text-properties officeooo:rsid="0101b973"/>
    </style:style>
    <style:style style:name="T189" style:family="text">
      <style:text-properties officeooo:rsid="0005c2bd"/>
    </style:style>
    <style:style style:name="T190" style:family="text">
      <style:text-properties fo:font-style="normal" officeooo:rsid="022f5bdb" style:font-style-asian="normal" style:font-style-complex="normal"/>
    </style:style>
    <style:style style:name="T191" style:family="text">
      <style:text-properties fo:font-style="normal" officeooo:rsid="00e123e4" style:font-style-asian="normal" style:font-style-complex="normal"/>
    </style:style>
    <style:style style:name="T192" style:family="text">
      <style:text-properties fo:font-style="normal" fo:font-weight="bold" officeooo:rsid="00f843f9" style:font-style-asian="normal" style:font-weight-asian="bold" style:font-style-complex="normal" style:font-weight-complex="bold"/>
    </style:style>
    <style:style style:name="T193" style:family="text">
      <style:text-properties fo:font-style="normal" fo:font-weight="bold" officeooo:rsid="02325b42" style:font-style-asian="normal" style:font-weight-asian="bold" style:font-style-complex="normal" style:font-weight-complex="bold"/>
    </style:style>
    <style:style style:name="T194" style:family="text">
      <style:text-properties fo:font-style="normal" fo:font-weight="bold" officeooo:rsid="023c5323" style:font-style-asian="normal" style:font-weight-asian="bold" style:font-style-complex="normal" style:font-weight-complex="bold"/>
    </style:style>
    <style:style style:name="T195" style:family="text">
      <style:text-properties fo:font-style="normal" fo:font-weight="bold" officeooo:rsid="00e123e4" style:font-style-asian="normal" style:font-weight-asian="bold" style:font-style-complex="normal" style:font-weight-complex="bold"/>
    </style:style>
    <style:style style:name="T196" style:family="text">
      <style:text-properties fo:font-style="normal" fo:font-weight="bold" officeooo:rsid="00fe7dc6" style:font-style-asian="normal" style:font-weight-asian="bold" style:font-style-complex="normal" style:font-weight-complex="bold"/>
    </style:style>
    <style:style style:name="T197" style:family="text">
      <style:text-properties fo:font-style="normal" fo:font-weight="bold" officeooo:rsid="02777bb5" style:font-style-asian="normal" style:font-weight-asian="bold" style:font-style-complex="normal" style:font-weight-complex="bold"/>
    </style:style>
    <style:style style:name="T198" style:family="text">
      <style:text-properties fo:font-style="normal" fo:font-weight="bold" officeooo:rsid="027959d9" style:font-style-asian="normal" style:font-weight-asian="bold" style:font-style-complex="normal" style:font-weight-complex="bold"/>
    </style:style>
    <style:style style:name="T199" style:family="text">
      <style:text-properties officeooo:rsid="01519bf9"/>
    </style:style>
    <style:style style:name="T200" style:family="text">
      <style:text-properties officeooo:rsid="01a1c7c0"/>
    </style:style>
    <style:style style:name="T201" style:family="text">
      <style:text-properties officeooo:rsid="02047387"/>
    </style:style>
    <style:style style:name="T202" style:family="text">
      <style:text-properties officeooo:rsid="01fe19a6"/>
    </style:style>
    <style:style style:name="T203" style:family="text">
      <style:text-properties officeooo:rsid="01fa7a58"/>
    </style:style>
    <style:style style:name="T204" style:family="text">
      <style:text-properties officeooo:rsid="01fb4b23"/>
    </style:style>
    <style:style style:name="T205" style:family="text">
      <style:text-properties officeooo:rsid="01fcd495"/>
    </style:style>
    <style:style style:name="T206" style:family="text">
      <style:text-properties officeooo:rsid="01ff66b2"/>
    </style:style>
    <style:style style:name="T207" style:family="text">
      <style:text-properties officeooo:rsid="0200f11d"/>
    </style:style>
    <style:style style:name="T208" style:family="text">
      <style:text-properties officeooo:rsid="0201d1b7"/>
    </style:style>
    <style:style style:name="T209" style:family="text">
      <style:text-properties officeooo:rsid="0203b9ca"/>
    </style:style>
    <style:style style:name="T210" style:family="text">
      <style:text-properties style:text-underline-style="solid" style:text-underline-width="auto" style:text-underline-color="font-color"/>
    </style:style>
    <style:style style:name="T211" style:family="text">
      <style:text-properties officeooo:rsid="02281a17"/>
    </style:style>
    <style:style style:name="T212" style:family="text">
      <style:text-properties officeooo:rsid="00834f26"/>
    </style:style>
    <style:style style:name="T213" style:family="text">
      <style:text-properties officeooo:rsid="00fe5371"/>
    </style:style>
    <style:style style:name="T214" style:family="text">
      <style:text-properties officeooo:rsid="00fe7dc6"/>
    </style:style>
    <style:style style:name="T215" style:family="text">
      <style:text-properties officeooo:rsid="00563aab"/>
    </style:style>
    <style:style style:name="T216" style:family="text">
      <style:text-properties officeooo:rsid="02296e0e"/>
    </style:style>
    <style:style style:name="T217" style:family="text">
      <style:text-properties fo:color="#c9211e" loext:opacity="100%" fo:font-size="15pt" style:text-underline-style="none" fo:font-weight="bold" officeooo:rsid="0281cff2" style:font-size-asian="15pt" style:font-weight-asian="bold" style:font-size-complex="15pt" style:font-weight-complex="bold"/>
    </style:style>
    <style:style style:name="T218" style:family="text">
      <style:text-properties fo:color="#c9211e" loext:opacity="100%" fo:font-size="15pt" style:text-underline-style="none" fo:font-weight="bold" officeooo:rsid="038a6bf5" style:font-size-asian="15pt" style:font-weight-asian="bold" style:font-size-complex="15pt" style:font-weight-complex="bold"/>
    </style:style>
    <style:style style:name="T219" style:family="text">
      <style:text-properties fo:color="#c9211e" loext:opacity="100%" style:font-name="Carolingia" fo:font-size="48pt" officeooo:rsid="022eb8c7" fo:background-color="#ffbf00" loext:char-shading-value="0" style:font-size-asian="48pt" style:font-size-complex="48pt"/>
    </style:style>
    <style:style style:name="T220" style:family="text">
      <style:text-properties fo:color="#c9211e" loext:opacity="100%" officeooo:rsid="0281cff2"/>
    </style:style>
    <style:style style:name="T221" style:family="text">
      <style:text-properties fo:color="#c9211e" loext:opacity="100%" officeooo:rsid="038a6bf5"/>
    </style:style>
    <style:style style:name="T222" style:family="text">
      <style:text-properties fo:color="#c9211e" loext:opacity="100%" style:text-underline-style="none" fo:font-weight="bold" officeooo:rsid="023d1fd0" fo:background-color="#ffbf00" loext:char-shading-value="0" style:font-weight-asian="bold" style:font-weight-complex="bold"/>
    </style:style>
    <style:style style:name="T223" style:family="text">
      <style:text-properties officeooo:rsid="02325b42"/>
    </style:style>
    <style:style style:name="T224" style:family="text">
      <style:text-properties officeooo:rsid="023a2ff0"/>
    </style:style>
    <style:style style:name="T225" style:family="text">
      <style:text-properties officeooo:rsid="023d1fd0"/>
    </style:style>
    <style:style style:name="T226" style:family="text">
      <style:text-properties officeooo:rsid="023e138b"/>
    </style:style>
    <style:style style:name="T227" style:family="text">
      <style:text-properties style:font-name="Carolingia" officeooo:rsid="022eb8c7"/>
    </style:style>
    <style:style style:name="T228" style:family="text">
      <style:text-properties officeooo:rsid="02e14942"/>
    </style:style>
    <style:style style:name="T229" style:family="text">
      <style:text-properties officeooo:rsid="02de5952"/>
    </style:style>
    <style:style style:name="T230" style:family="text">
      <style:text-properties officeooo:rsid="02e3d4c5"/>
    </style:style>
    <style:style style:name="T231" style:family="text">
      <style:text-properties officeooo:rsid="02e3f378"/>
    </style:style>
    <style:style style:name="T232" style:family="text">
      <style:text-properties fo:color="#127622" loext:opacity="100%" fo:font-size="15pt" style:text-underline-style="none" fo:font-weight="bold" officeooo:rsid="0388a7cb" style:font-size-asian="15pt" style:font-weight-asian="bold" style:font-size-complex="15pt" style:font-weight-complex="bold"/>
    </style:style>
    <style:style style:name="T233" style:family="text">
      <style:text-properties fo:color="#127622" loext:opacity="100%" fo:font-size="15pt" style:text-underline-style="none" fo:font-weight="bold" officeooo:rsid="02dd9dfa" style:font-size-asian="15pt" style:font-weight-asian="bold" style:font-size-complex="15pt" style:font-weight-complex="bold"/>
    </style:style>
    <style:style style:name="T234" style:family="text">
      <style:text-properties fo:color="#127622" loext:opacity="100%" fo:font-size="15pt" style:text-underline-style="none" fo:font-weight="bold" officeooo:rsid="038ecfc4" style:font-size-asian="15pt" style:font-weight-asian="bold" style:font-size-complex="15pt" style:font-weight-complex="bold"/>
    </style:style>
    <style:style style:name="T235" style:family="text">
      <style:text-properties fo:color="#127622" loext:opacity="100%" fo:font-size="15pt" style:text-underline-style="none" fo:font-weight="bold" officeooo:rsid="0243d27b" style:font-size-asian="15pt" style:font-weight-asian="bold" style:font-size-complex="15pt" style:font-weight-complex="bold"/>
    </style:style>
    <style:style style:name="T236" style:family="text">
      <style:text-properties fo:color="#127622" loext:opacity="100%" fo:font-size="15pt" style:text-underline-style="none" fo:font-weight="bold" officeooo:rsid="02888c2d" style:font-size-asian="15pt" style:font-weight-asian="bold" style:font-size-complex="15pt" style:font-weight-complex="bold"/>
    </style:style>
    <style:style style:name="T237" style:family="text">
      <style:text-properties fo:color="#127622" loext:opacity="100%" officeooo:rsid="02774287"/>
    </style:style>
    <style:style style:name="T238" style:family="text">
      <style:text-properties fo:color="#127622" loext:opacity="100%" fo:font-size="10pt" fo:font-weight="normal" officeooo:rsid="02774287" style:font-size-asian="10pt" style:font-weight-asian="normal" style:font-size-complex="10pt" style:font-weight-complex="normal"/>
    </style:style>
    <style:style style:name="T239" style:family="text">
      <style:text-properties fo:color="#127622" loext:opacity="100%" fo:font-size="10pt" fo:font-weight="normal" officeooo:rsid="026fbaa8" style:font-size-asian="10pt" style:font-weight-asian="normal" style:font-size-complex="10pt" style:font-weight-complex="normal"/>
    </style:style>
    <style:style style:name="T240" style:family="text">
      <style:text-properties fo:color="#127622" loext:opacity="100%" officeooo:rsid="026fbaa8"/>
    </style:style>
    <style:style style:name="T241" style:family="text">
      <style:text-properties officeooo:rsid="038eaa1b"/>
    </style:style>
    <style:style style:name="T242" style:family="text">
      <style:text-properties officeooo:rsid="01612d84"/>
    </style:style>
    <style:style style:name="T243" style:family="text">
      <style:text-properties officeooo:rsid="02dd9dfa"/>
    </style:style>
    <style:style style:name="T244" style:family="text">
      <style:text-properties officeooo:rsid="0388a7cb"/>
    </style:style>
    <style:style style:name="T245" style:family="text">
      <style:text-properties officeooo:rsid="039c194a"/>
    </style:style>
    <style:style style:name="T246" style:family="text">
      <style:text-properties officeooo:rsid="039e098f"/>
    </style:style>
    <style:style style:name="T247" style:family="text">
      <style:text-properties officeooo:rsid="039ec606"/>
    </style:style>
    <style:style style:name="T248" style:family="text">
      <style:text-properties officeooo:rsid="03a008f3"/>
    </style:style>
    <style:style style:name="T249" style:family="text">
      <style:text-properties officeooo:rsid="0385242f"/>
    </style:style>
    <style:style style:name="T250" style:family="text">
      <style:text-properties officeooo:rsid="02dffe90"/>
    </style:style>
    <style:style style:name="T251" style:family="text">
      <style:text-properties officeooo:rsid="02e33bd3"/>
    </style:style>
    <style:style style:name="T252" style:family="text">
      <style:text-properties officeooo:rsid="0243d27b"/>
    </style:style>
    <style:style style:name="T253" style:family="text">
      <style:text-properties officeooo:rsid="02f07c0a"/>
    </style:style>
    <style:style style:name="T254" style:family="text">
      <style:text-properties officeooo:rsid="038ecfc4"/>
    </style:style>
    <style:style style:name="T255" style:family="text">
      <style:text-properties officeooo:rsid="038eee22"/>
    </style:style>
    <style:style style:name="T256" style:family="text">
      <style:text-properties officeooo:rsid="02e5bca5"/>
    </style:style>
    <style:style style:name="T257" style:family="text">
      <style:text-properties officeooo:rsid="02e7245f"/>
    </style:style>
    <style:style style:name="T258" style:family="text">
      <style:text-properties officeooo:rsid="03a1bcfc"/>
    </style:style>
    <style:style style:name="T259" style:family="text">
      <style:text-properties officeooo:rsid="02e81722"/>
    </style:style>
    <style:style style:name="T260" style:family="text">
      <style:text-properties officeooo:rsid="02e94649"/>
    </style:style>
    <style:style style:name="T261" style:family="text">
      <style:text-properties officeooo:rsid="02ea2d62"/>
    </style:style>
    <style:style style:name="T262" style:family="text">
      <style:text-properties officeooo:rsid="02eb516c"/>
    </style:style>
    <style:style style:name="T263" style:family="text">
      <style:text-properties officeooo:rsid="02eb847a"/>
    </style:style>
    <style:style style:name="T264" style:family="text">
      <style:text-properties officeooo:rsid="02ec6b06"/>
    </style:style>
    <style:style style:name="T265" style:family="text">
      <style:text-properties officeooo:rsid="03d4f4b3"/>
    </style:style>
    <style:style style:name="T266" style:family="text">
      <style:text-properties officeooo:rsid="02ed8b63"/>
    </style:style>
    <style:style style:name="T267" style:family="text">
      <style:text-properties officeooo:rsid="02ee2436"/>
    </style:style>
    <style:style style:name="T268" style:family="text">
      <style:text-properties officeooo:rsid="02ef30a8"/>
    </style:style>
    <style:style style:name="T269" style:family="text">
      <style:text-properties officeooo:rsid="03e79fd4"/>
    </style:style>
    <style:style style:name="T270" style:family="text">
      <style:text-properties officeooo:rsid="03206457"/>
    </style:style>
    <style:style style:name="T271" style:family="text">
      <style:text-properties officeooo:rsid="032d5b58"/>
    </style:style>
    <style:style style:name="T272" style:family="text">
      <style:text-properties officeooo:rsid="032e989d"/>
    </style:style>
    <style:style style:name="T273" style:family="text">
      <style:text-properties officeooo:rsid="02ff71c9"/>
    </style:style>
    <style:style style:name="T274" style:family="text">
      <style:text-properties officeooo:rsid="02f0ba6f"/>
    </style:style>
    <style:style style:name="T275" style:family="text">
      <style:text-properties officeooo:rsid="039070ec"/>
    </style:style>
    <style:style style:name="T276" style:family="text">
      <style:text-properties officeooo:rsid="02fc1b20"/>
    </style:style>
    <style:style style:name="T277" style:family="text">
      <style:text-properties officeooo:rsid="02fcc66e"/>
    </style:style>
    <style:style style:name="T278" style:family="text">
      <style:text-properties officeooo:rsid="02fd7155"/>
    </style:style>
    <style:style style:name="T279" style:family="text">
      <style:text-properties officeooo:rsid="02fe7924"/>
    </style:style>
    <style:style style:name="T280" style:family="text">
      <style:text-properties officeooo:rsid="030a97bb"/>
    </style:style>
    <style:style style:name="T281" style:family="text">
      <style:text-properties officeooo:rsid="016639af"/>
    </style:style>
    <style:style style:name="T282" style:family="text">
      <style:text-properties officeooo:rsid="0167012c"/>
    </style:style>
    <style:style style:name="T283" style:family="text">
      <style:text-properties officeooo:rsid="0306bbbc"/>
    </style:style>
    <style:style style:name="T284" style:family="text">
      <style:text-properties officeooo:rsid="0304dec3"/>
    </style:style>
    <style:style style:name="T285" style:family="text">
      <style:text-properties officeooo:rsid="03033f45"/>
    </style:style>
    <style:style style:name="T286" style:family="text">
      <style:text-properties officeooo:rsid="03073e55"/>
    </style:style>
    <style:style style:name="T287" style:family="text">
      <style:text-properties officeooo:rsid="03093b84"/>
    </style:style>
    <style:style style:name="T288" style:family="text">
      <style:text-properties officeooo:rsid="0307787c"/>
    </style:style>
    <style:style style:name="T289" style:family="text">
      <style:text-properties officeooo:rsid="0245933a"/>
    </style:style>
    <style:style style:name="T290" style:family="text">
      <style:text-properties officeooo:rsid="0245e681"/>
    </style:style>
    <style:style style:name="T291" style:family="text">
      <style:text-properties officeooo:rsid="0249a997"/>
    </style:style>
    <style:style style:name="T292" style:family="text">
      <style:text-properties officeooo:rsid="024a1fa3"/>
    </style:style>
    <style:style style:name="T293" style:family="text">
      <style:text-properties officeooo:rsid="024cc1f6"/>
    </style:style>
    <style:style style:name="T294" style:family="text">
      <style:text-properties officeooo:rsid="00e195de"/>
    </style:style>
    <style:style style:name="T295" style:family="text">
      <style:text-properties officeooo:rsid="020c470c"/>
    </style:style>
    <style:style style:name="T296" style:family="text">
      <style:text-properties officeooo:rsid="0250d2d6"/>
    </style:style>
    <style:style style:name="T297" style:family="text">
      <style:text-properties officeooo:rsid="01455065"/>
    </style:style>
    <style:style style:name="T298" style:family="text">
      <style:text-properties officeooo:rsid="0252a643"/>
    </style:style>
    <style:style style:name="T299" style:family="text">
      <style:text-properties fo:color="#808080" loext:opacity="100%"/>
    </style:style>
    <style:style style:name="T300" style:family="text">
      <style:text-properties fo:color="#808080" loext:opacity="100%" officeooo:rsid="000333b2"/>
    </style:style>
    <style:style style:name="T301" style:family="text">
      <style:text-properties fo:color="#808080" loext:opacity="100%" officeooo:rsid="0083195a"/>
    </style:style>
    <style:style style:name="T302" style:family="text">
      <style:text-properties fo:color="#808080" loext:opacity="100%" officeooo:rsid="00061258"/>
    </style:style>
    <style:style style:name="T303" style:family="text">
      <style:text-properties fo:color="#808080" loext:opacity="100%" officeooo:rsid="002f88c8"/>
    </style:style>
    <style:style style:name="T304" style:family="text">
      <style:text-properties fo:color="#808080" loext:opacity="100%" officeooo:rsid="003f7803"/>
    </style:style>
    <style:style style:name="T305" style:family="text">
      <style:text-properties fo:color="#808080" loext:opacity="100%" officeooo:rsid="0004722d"/>
    </style:style>
    <style:style style:name="T306" style:family="text">
      <style:text-properties fo:color="#808080" loext:opacity="100%" fo:font-size="13pt" fo:font-style="normal" officeooo:rsid="0019d2a8" style:font-size-asian="13pt" style:font-style-asian="normal" style:font-size-complex="13pt" style:font-style-complex="normal"/>
    </style:style>
    <style:style style:name="T307" style:family="text">
      <style:text-properties fo:color="#808080" loext:opacity="100%" officeooo:rsid="0004d0f1"/>
    </style:style>
    <style:style style:name="T308" style:family="text">
      <style:text-properties fo:color="#808080" loext:opacity="100%" officeooo:rsid="00fc57d9"/>
    </style:style>
    <style:style style:name="T309" style:family="text">
      <style:text-properties fo:color="#808080" loext:opacity="100%" officeooo:rsid="00fe5371"/>
    </style:style>
    <style:style style:name="T310" style:family="text">
      <style:text-properties fo:color="#808080" loext:opacity="100%" fo:font-weight="bold" officeooo:rsid="000333b2" style:font-weight-asian="bold" style:font-weight-complex="bold"/>
    </style:style>
    <style:style style:name="T311" style:family="text">
      <style:text-properties fo:color="#808080" loext:opacity="100%" fo:font-weight="bold" officeooo:rsid="00fe7dc6" style:font-weight-asian="bold" style:font-weight-complex="bold"/>
    </style:style>
    <style:style style:name="T312" style:family="text">
      <style:text-properties fo:color="#808080" loext:opacity="100%" fo:font-weight="bold" officeooo:rsid="01519bf9" style:font-weight-asian="bold" style:font-weight-complex="bold"/>
    </style:style>
    <style:style style:name="T313" style:family="text">
      <style:text-properties fo:color="#808080" loext:opacity="100%" fo:font-weight="bold" officeooo:rsid="01af5fa0" style:font-weight-asian="bold" style:font-weight-complex="bold"/>
    </style:style>
    <style:style style:name="T314" style:family="text">
      <style:text-properties fo:color="#808080" loext:opacity="100%" fo:font-weight="bold" officeooo:rsid="02777bb5" style:font-weight-asian="bold" style:font-weight-complex="bold"/>
    </style:style>
    <style:style style:name="T315" style:family="text">
      <style:text-properties fo:color="#808080" loext:opacity="100%" officeooo:rsid="0009e01f"/>
    </style:style>
    <style:style style:name="T316" style:family="text">
      <style:text-properties fo:color="#808080" loext:opacity="100%" officeooo:rsid="00ed8a6c"/>
    </style:style>
    <style:style style:name="T317" style:family="text">
      <style:text-properties fo:color="#808080" loext:opacity="100%" officeooo:rsid="00853802"/>
    </style:style>
    <style:style style:name="T318" style:family="text">
      <style:text-properties fo:color="#808080" loext:opacity="100%" officeooo:rsid="010b0d8f"/>
    </style:style>
    <style:style style:name="T319" style:family="text">
      <style:text-properties fo:color="#808080" loext:opacity="100%" officeooo:rsid="00fe7dc6"/>
    </style:style>
    <style:style style:name="T320" style:family="text">
      <style:text-properties fo:color="#808080" loext:opacity="100%" fo:font-weight="normal" officeooo:rsid="00e195de" style:font-weight-asian="normal" style:font-weight-complex="normal"/>
    </style:style>
    <style:style style:name="T321" style:family="text">
      <style:text-properties fo:color="#808080" loext:opacity="100%" fo:font-weight="normal" officeooo:rsid="00fe7dc6" style:font-weight-asian="normal" style:font-weight-complex="normal"/>
    </style:style>
    <style:style style:name="T322" style:family="text">
      <style:text-properties fo:color="#808080" loext:opacity="100%" fo:font-style="normal" officeooo:rsid="00e195de" style:font-style-asian="normal" style:font-style-complex="normal"/>
    </style:style>
    <style:style style:name="T323" style:family="text">
      <style:text-properties fo:color="#808080" loext:opacity="100%" fo:font-style="normal" officeooo:rsid="00e123e4" style:font-style-asian="normal" style:font-style-complex="normal"/>
    </style:style>
    <style:style style:name="T324" style:family="text">
      <style:text-properties fo:color="#808080" loext:opacity="100%" fo:font-style="normal" officeooo:rsid="024d58bb" style:font-style-asian="normal" style:font-style-complex="normal"/>
    </style:style>
    <style:style style:name="T325" style:family="text">
      <style:text-properties officeooo:rsid="0257f0dc"/>
    </style:style>
    <style:style style:name="T326" style:family="text">
      <style:text-properties fo:color="#ffbf00" loext:opacity="100%" fo:font-weight="bold" officeooo:rsid="01519bf9" style:font-weight-asian="bold" style:font-weight-complex="bold"/>
    </style:style>
    <style:style style:name="T327" style:family="text">
      <style:text-properties fo:color="#ed4c05" loext:opacity="100%" fo:font-weight="bold" officeooo:rsid="01519bf9" style:font-weight-asian="bold" style:font-weight-complex="bold"/>
    </style:style>
    <style:style style:name="T328" style:family="text">
      <style:text-properties officeooo:rsid="026852f3"/>
    </style:style>
    <style:style style:name="T329" style:family="text">
      <style:text-properties officeooo:rsid="02774287"/>
    </style:style>
    <style:style style:name="T330" style:family="text">
      <style:text-properties style:font-name="Calibri" officeooo:rsid="02774287" style:font-name-asian="Calibri" style:font-name-complex="Calibri"/>
    </style:style>
    <style:style style:name="T331" style:family="text">
      <style:text-properties style:font-name="Calibri" officeooo:rsid="027959d9" style:font-name-asian="Calibri" style:font-name-complex="Calibri"/>
    </style:style>
    <style:style style:name="T332" style:family="text">
      <style:text-properties fo:font-size="12pt" officeooo:rsid="028cfc7a" style:font-size-asian="12pt" style:font-size-complex="12pt"/>
    </style:style>
    <style:style style:name="T333" style:family="text">
      <style:text-properties officeooo:rsid="02777bb5"/>
    </style:style>
    <style:style style:name="T334" style:family="text">
      <style:text-properties officeooo:rsid="0278e402"/>
    </style:style>
    <style:style style:name="T335" style:family="text">
      <style:text-properties officeooo:rsid="027959d9"/>
    </style:style>
    <style:style style:name="T336" style:family="text">
      <style:text-properties officeooo:rsid="04b0eaf0"/>
    </style:style>
    <style:style style:name="T337" style:family="text">
      <style:text-properties officeooo:rsid="03eec704"/>
    </style:style>
    <style:style style:name="T338" style:family="text">
      <style:text-properties officeooo:rsid="027b478d"/>
    </style:style>
    <style:style style:name="T339" style:family="text">
      <style:text-properties officeooo:rsid="027c691e"/>
    </style:style>
    <style:style style:name="T340" style:family="text">
      <style:text-properties officeooo:rsid="027fed33"/>
    </style:style>
    <style:style style:name="T341" style:family="text">
      <style:text-properties officeooo:rsid="02817fe3"/>
    </style:style>
    <style:style style:name="T342" style:family="text">
      <style:text-properties officeooo:rsid="02835f67"/>
    </style:style>
    <style:style style:name="T343" style:family="text">
      <style:text-properties officeooo:rsid="0284e743"/>
    </style:style>
    <style:style style:name="T344" style:family="text">
      <style:text-properties officeooo:rsid="028663ed"/>
    </style:style>
    <style:style style:name="T345" style:family="text">
      <style:text-properties officeooo:rsid="02888c2d"/>
    </style:style>
    <style:style style:name="T346" style:family="text">
      <style:text-properties officeooo:rsid="028cfc7a"/>
    </style:style>
    <style:style style:name="T347" style:family="text">
      <style:text-properties fo:font-size="14pt" officeooo:rsid="0249a997" style:font-size-asian="14pt" style:font-size-complex="14pt"/>
    </style:style>
    <style:style style:name="T348" style:family="text">
      <style:text-properties officeooo:rsid="028e6c7d"/>
    </style:style>
    <style:style style:name="T349" style:family="text">
      <style:text-properties officeooo:rsid="007f3977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6"><text:span text:style-name="T219"><text:s/>H </text:span><text:span text:style-name="T227">olm der Hirtenkleriker</text:span></text:p>
      <text:p text:style-name="P34"><text:span text:style-name="T54">Hirte</text:span><text:span text:style-name="T211"><text:tab/><text:tab/><text:tab/><text:tab/><text:tab/><text:tab/><text:tab/><text:tab/></text:span><text:span text:style-name="T300">Stufe</text:span><text:span text:style-name="T310"><text:tab/><text:tab/></text:span><text:span text:style-name="T314">2</text:span><text:span text:style-name="T42"><text:tab/><text:tab/><text:tab/></text:span><text:span text:style-name="T302">Erfahrung</text:span><text:span text:style-name="T85"><text:tab/></text:span><text:span text:style-name="T75">53</text:span><text:span text:style-name="T24"><text:tab/></text:span><text:span text:style-name="T42"><text:tab/></text:span></text:p>
      <text:p text:style-name="P35"><text:span text:style-name="T54">Chaos</text:span><text:span text:style-name="T211"><text:tab/><text:tab/><text:tab/><text:tab/><text:tab/><text:tab/><text:tab/><text:tab/></text:span><text:span text:style-name="T299">Initiative</text:span><text:tab/><text:tab/><text:span text:style-name="T38">w</text:span><text:span text:style-name="T42">2</text:span><text:span text:style-name="T38">0</text:span><text:span text:style-name="T36"><text:tab/><text:tab/><text:tab/></text:span><text:span text:style-name="T303">Bewegung</text:span><text:span text:style-name="T106"><text:tab/></text:span><text:span text:style-name="T69">7,5</text:span><text:span text:style-name="T40"> </text:span><text:span text:style-name="T44">m</text:span></text:p>
      <text:p text:style-name="P38"><text:span text:style-name="T83">Priester des </text:span><text:span text:style-name="T38">Ahriman</text:span><text:tab/><text:tab/><text:tab/><text:tab/><text:tab/><text:span text:style-name="T301">Ungnade</text:span><text:span text:style-name="T115"><text:tab/><text:tab/></text:span><text:span text:style-name="T45">1<text:tab/></text:span><text:span text:style-name="T181">ooooo ooooo ooooo ooooo</text:span></text:p>
      <text:p text:style-name="P94"><text:span text:style-name="T349">Gott des Todes und der Krankheit</text:span><text:span text:style-name="T348">en</text:span><text:span text:style-name="T181"><text:tab/></text:span><text:tab/><text:span text:style-name="T299">Fertigkeiten</text:span><text:tab/><text:span text:style-name="T38">−</text:span><text:span text:style-name="T70">5</text:span><text:tab/><text:tab/><text:tab/><text:span text:style-name="T304">Volltreffer</text:span><text:span text:style-name="T108"><text:tab/></text:span><text:span text:style-name="T38">w</text:span><text:span text:style-name="T46">8</text:span><text:span text:style-name="T42">/</text:span><text:span text:style-name="T46">III</text:span></text:p>
      <text:p text:style-name="P37"><text:span text:style-name="T299">Rüst</text:span><text:span text:style-name="T315">ungs</text:span><text:span text:style-name="T299">klasse</text:span><text:tab/><text:span text:style-name="T42">1</text:span><text:span text:style-name="T68">6</text:span><text:span text:style-name="T58"> </text:span><text:span text:style-name="T68">Kettenhemd</text:span><text:span text:style-name="T58">+</text:span><text:span text:style-name="T68">5</text:span><text:span text:style-name="T58">/-</text:span><text:span text:style-name="T68">5 -</text:span><text:span text:style-name="T69">1,5m, </text:span><text:span text:style-name="T72">Schild +1</text:span><text:span text:style-name="T19">, </text:span><text:span text:style-name="T76">Amulette</text:span><text:span text:style-name="T58"><text:tab/></text:span><text:span text:style-name="T305">Patzer</text:span><text:span text:style-name="T36"> <text:s/><text:tab/><text:tab/></text:span><text:span text:style-name="T38">w</text:span><text:span text:style-name="T68">12</text:span></text:p>
      <text:p text:style-name="P36"><text:span text:style-name="T299">Lebenspunkte</text:span><text:tab/><text:span text:style-name="T76">13</text:span><text:tab/><text:span text:style-name="T4">(w8</text:span><text:span text:style-name="T5">+</text:span><text:span text:style-name="T6">1</text:span><text:span text:style-name="T4">)</text:span><text:span text:style-name="T200"><text:tab/><text:tab/><text:tab/><text:tab/></text:span><text:span text:style-name="T90"><text:tab/><text:tab/><text:tab/><text:tab/><text:tab/></text:span><text:span text:style-name="T306">Angriff<text:tab/>Schaden</text:span></text:p>
      <text:p text:style-name="P43"><text:span text:style-name="T299">Stärke</text:span><text:tab/><text:tab/><text:tab/><text:span text:style-name="T54">14</text:span><text:span text:style-name="T39"><text:tab/></text:span><text:span text:style-name="T54">+</text:span><text:span text:style-name="T47">1</text:span><text:span text:style-name="T37"><text:tab/><text:tab/><text:tab/><text:tab/><text:tab/><text:tab/><text:tab/></text:span><text:span text:style-name="T307">Nahkampf</text:span><text:span text:style-name="T37"><text:tab/></text:span><text:span text:style-name="T54">+</text:span><text:span text:style-name="T76">4</text:span><text:span text:style-name="T48"><text:tab/><text:tab/></text:span><text:span text:style-name="T54">+</text:span><text:span text:style-name="T76">2</text:span></text:p>
      <text:p text:style-name="P39"><text:span text:style-name="T299">Geschick</text:span><text:tab/><text:tab/><text:tab/><text:span text:style-name="T43">1</text:span><text:span text:style-name="T54">1</text:span><text:span text:style-name="T37"><text:tab/><text:tab/></text:span><text:span text:style-name="T307">Reflex</text:span><text:span text:style-name="T37"><text:tab/> <text:tab/></text:span><text:span text:style-name="T49">+</text:span><text:span text:style-name="T47">0</text:span><text:span text:style-name="T37"><text:tab/><text:tab/><text:tab/></text:span><text:span text:style-name="T307">Fernkampf</text:span><text:span text:style-name="T37"><text:tab/></text:span><text:span text:style-name="T76">+3<text:tab/><text:tab/>+2</text:span></text:p>
      <text:p text:style-name="P42"><text:span text:style-name="T299">Ausdauer</text:span><text:tab/><text:tab/><text:span text:style-name="T54">13</text:span><text:span text:style-name="T37"><text:tab/></text:span><text:span text:style-name="T54">+</text:span><text:span text:style-name="T47">1</text:span><text:span text:style-name="T37"><text:tab/></text:span><text:span text:style-name="T307">Zähigkeit</text:span><text:span text:style-name="T37"><text:tab/><text:tab/></text:span><text:span text:style-name="T47">+</text:span><text:span text:style-name="T76">1</text:span><text:span text:style-name="T37"><text:tab/></text:span></text:p>
      <text:p text:style-name="P40"><text:span text:style-name="T299">Persönlichkeit</text:span><text:tab/><text:tab/><text:span text:style-name="T47">1</text:span><text:span text:style-name="T54">3</text:span><text:span text:style-name="T39"><text:tab/></text:span><text:span text:style-name="T47">+</text:span><text:span text:style-name="T54">1</text:span><text:span text:style-name="T37"><text:tab/></text:span><text:span text:style-name="T307">Willen</text:span><text:span text:style-name="T37"><text:tab/><text:tab/></text:span><text:span text:style-name="T47">+</text:span><text:span text:style-name="T76">1</text:span><text:span text:style-name="T47"><text:tab/><text:tab/><text:tab/></text:span><text:span text:style-name="T308">Zaubers</text:span><text:span text:style-name="T300">tufe</text:span><text:span text:style-name="T24"><text:tab/></text:span><text:span text:style-name="T41"> </text:span><text:span text:style-name="T77">2</text:span><text:span text:style-name="T42"><text:tab/></text:span><text:span text:style-name="T309">Zauber</text:span><text:span text:style-name="T213"><text:tab/></text:span><text:span text:style-name="T77">5</text:span><text:span text:style-name="T58">+</text:span><text:span text:style-name="T50">1</text:span></text:p>
      <text:p text:style-name="P41"><text:span text:style-name="T299">Intelligenz</text:span><text:tab/><text:tab/><text:span text:style-name="T43">11</text:span><text:span text:style-name="T39"><text:tab/></text:span><text:span text:style-name="T37"><text:tab/></text:span><text:span text:style-name="T307">Sprachen</text:span><text:span text:style-name="T37"><text:tab/><text:tab/></text:span><text:span text:style-name="T51">Gemein</text:span><text:span text:style-name="T47">sprache</text:span></text:p>
      <text:p text:style-name="P44"><text:span text:style-name="T299">Glück</text:span><text:tab/><text:tab/> <text:s text:c="5"/><text:span text:style-name="T69">6/</text:span><text:span text:style-name="T54">8</text:span><text:span text:style-name="T37"><text:tab/></text:span><text:span text:style-name="T41">−</text:span><text:span text:style-name="T47">1</text:span><text:span text:style-name="T37"><text:tab/></text:span><text:span text:style-name="T307">Schicksal</text:span><text:span text:style-name="T37"><text:tab/><text:tab/></text:span><text:span text:style-name="T55">Tobender Sturm</text:span><text:span text:style-name="T39">: </text:span><text:span text:style-name="T43">-1 auf Zauberschaden</text:span></text:p>
      <text:p text:style-name="P64"><text:s/></text:p>
      <text:p text:style-name="P108">Nahkampfwaffe<text:tab/><text:tab/>Angriff<text:tab/>Schaden<text:tab/><text:span text:style-name="T21"><text:tab/><text:tab/></text:span>Nahkampfwaffe<text:tab/><text:tab/>Angriff<text:tab/>Schaden<text:tab/></text:p>
      <text:p text:style-name="P91">Handaxt<text:span text:style-name="T11"> (4 Gold)<text:tab/></text:span><text:tab/>w20+<text:span text:style-name="T333">4</text:span><text:tab/>w6+<text:span text:style-name="T333">3<text:tab/><text:tab/><text:tab/></text:span><text:span text:style-name="T190">Stab<text:tab/><text:tab/></text:span><text:span text:style-name="T189"><text:tab/><text:tab/><text:tab/></text:span><text:span text:style-name="T187">w20+</text:span><text:span text:style-name="T333">4</text:span><text:span text:style-name="T189"><text:tab/></text:span><text:span text:style-name="T187">w</text:span><text:span text:style-name="T223">4+</text:span><text:span text:style-name="T333">3</text:span></text:p>
      <text:p text:style-name="P92">Langschwert <text:span text:style-name="T11">Angriff+1</text:span><text:tab/>w20+<text:span text:style-name="T333">5</text:span><text:tab/>w8+<text:span text:style-name="T333">3<text:tab/><text:tab/><text:tab/></text:span><text:span text:style-name="T107">unbewaffnet</text:span><text:span text:style-name="T189"><text:tab/><text:tab/><text:tab/></text:span><text:span text:style-name="T187">w20+</text:span><text:span text:style-name="T333">4</text:span><text:span text:style-name="T189"><text:tab/></text:span><text:span text:style-name="T215">w</text:span><text:span text:style-name="T107">3</text:span><text:span text:style-name="T223">+</text:span><text:span text:style-name="T333">3</text:span></text:p>
      <text:p text:style-name="P96"><text:s/></text:p>
      <text:p text:style-name="P88">Fernkampfwaffe<text:tab/><text:tab/>Angriff<text:tab/>Schaden<text:tab/>Reichweite<text:span text:style-name="T86"> </text:span><text:span text:style-name="T87">(</text:span><text:span text:style-name="T91">−</text:span><text:span text:style-name="T87">/-2 Angr</text:span><text:span text:style-name="T88">iff</text:span><text:span text:style-name="T87">/-w Angr</text:span><text:span text:style-name="T88">iff</text:span><text:span text:style-name="T87">)</text:span></text:p>
      <text:p text:style-name="P45"><text:span text:style-name="T193">Schreibfeder</text:span><text:span text:style-name="T18"> (Wurfpfeil)</text:span><text:tab/><text:span text:style-name="T52">w20</text:span><text:span text:style-name="T76">+3</text:span><text:tab/><text:span text:style-name="T192">w4</text:span><text:span text:style-name="T197">+2</text:span><text:tab/><text:span text:style-name="T56">3</text:span><text:span text:style-name="T38">/</text:span><text:span text:style-name="T56">6</text:span><text:span text:style-name="T38">/</text:span><text:span text:style-name="T56">9</text:span><text:span text:style-name="T53"><text:tab/></text:span></text:p>
      <text:p text:style-name="P46"><text:span text:style-name="T194">Kurzbogen</text:span><text:span text:style-name="T17"> (25 Gold)</text:span><text:tab/><text:tab/><text:span text:style-name="T52">w20</text:span><text:span text:style-name="T76">+3</text:span><text:tab/><text:span text:style-name="T192">w</text:span><text:span text:style-name="T194">6</text:span><text:span text:style-name="T197">+2</text:span><text:tab/><text:span text:style-name="T59">15</text:span><text:span text:style-name="T38">/</text:span><text:span text:style-name="T59">30</text:span><text:span text:style-name="T38">/</text:span><text:span text:style-name="T59">45<text:tab/></text:span><text:span text:style-name="T73">1</text:span><text:span text:style-name="T74">7</text:span><text:span text:style-name="T73"> Pfeile</text:span></text:p>
      <text:p text:style-name="P65"><text:s/></text:p>
      <text:p text:style-name="P47"><text:span text:style-name="T210">Ausrüstung</text:span><text:tab/><text:tab/><text:tab/><text:tab/><text:tab/><text:tab/><text:tab/><text:tab/><text:tab/><text:tab/><text:tab/><text:span text:style-name="T71">3</text:span><text:span text:style-name="T75">89</text:span><text:span text:style-name="T189"> </text:span><text:span text:style-name="T326">Gold</text:span><text:span text:style-name="T199"> <text:s text:c="2"/></text:span><text:span text:style-name="T75">6</text:span><text:span text:style-name="T189"> </text:span><text:span text:style-name="T312">Silbe</text:span><text:span text:style-name="T313">r</text:span><text:span text:style-name="T199"> <text:s/></text:span><text:span text:style-name="T84">72</text:span><text:span text:style-name="T189"> </text:span><text:span text:style-name="T327">Kupfer</text:span></text:p>
      <text:p text:style-name="P90"><text:span text:style-name="T131">Brennende Faust Amulett </text:span><text:span text:style-name="T160">Angriff+2, Schaden+2, Rüstung-2</text:span><text:span text:style-name="T131">, Schild Amulett </text:span><text:span text:style-name="T160">Rüstung+2</text:span><text:span text:style-name="T131">, </text:span><text:span text:style-name="T170">1</text:span><text:span text:style-name="T131">7</text:span><text:span text:style-name="T170"> Heiltränke </text:span><text:span text:style-name="T161">w8</text:span><text:span text:style-name="T170">,</text:span></text:p>
      <text:p text:style-name="P89"><text:span text:style-name="T131">Heiliges Symbol</text:span><text:span text:style-name="T160"> </text:span><text:span text:style-name="T164">(25 Gold)</text:span><text:span text:style-name="T174">, </text:span><text:span text:style-name="T169">Rucksack, 3m Seil, Spitzhacke, Buch, 3m Stange, </text:span><text:span text:style-name="T171">30 Rationen, </text:span><text:span text:style-name="T170">Dolch,</text:span><text:span text:style-name="T169"><text:line-break/>Satin-Vorhang (Umhang), </text:span><text:span text:style-name="T172">Schild</text:span><text:span text:style-name="T161"> </text:span><text:span text:style-name="T166">(10 Gold)</text:span><text:span text:style-name="T170">, </text:span><text:span text:style-name="T172">Brennende Faust-</text:span><text:span text:style-name="T170">Amulett </text:span><text:span text:style-name="T161">Angriff+2/Schaden+2/RK-2</text:span><text:span text:style-name="T170">, </text:span><text:span text:style-name="T173">Schriftrolle </text:span><text:span text:style-name="T162">(beliebiger Magierzauber)</text:span><text:span text:style-name="T173">, </text:span><text:span text:style-name="T172">Alchimiesubstanzen</text:span><text:span text:style-name="T163"> (50 Gold),</text:span><text:span text:style-name="T239"> </text:span><text:span text:style-name="T240">Zauberwürfel </text:span><text:span text:style-name="T237">Fluch</text:span><text:span text:style-name="T238"> Stufe 2, w20&gt;12 Angriff-2, Rettung-2, Willen 15 negiert</text:span></text:p>
      <text:p text:style-name="P61"><text:s/></text:p>
      <text:p text:style-name="P60"><text:span text:style-name="T109">Zauber</text:span><text:span text:style-name="T316"> </text:span><text:span text:style-name="T317">(4 + </text:span><text:span text:style-name="T318">Persönlichkeitsmod </text:span><text:span text:style-name="T319">= 5</text:span><text:span text:style-name="T317">)</text:span><text:span text:style-name="T299"><text:tab/><text:tab/>w20 + Persönlichkeitsmod + Zauberstufe </text:span><text:span text:style-name="T319">= </text:span><text:span text:style-name="T311">w20+2</text:span></text:p>
      <text:p text:style-name="P93"><text:span text:style-name="T290">1 </text:span><text:span text:style-name="T224">Gutes</text:span> entdecken<text:tab/><text:span text:style-name="T12">Schatten entstehen</text:span><text:tab/><text:span text:style-name="T291">1</text:span> Aktion<text:tab/><text:tab/><text:span text:style-name="T330">≤</text:span><text:span text:style-name="T291">18</text:span> m<text:tab/><text:span text:style-name="T291">6</text:span> Phasen<text:tab/><text:tab/><text:tab/><text:span text:style-name="T291">Willen</text:span><text:span text:style-name="T102">≥</text:span><text:span text:style-name="T291">ZW</text:span></text:p>
      <text:p text:style-name="P93"><text:span text:style-name="T290">2 </text:span><text:span text:style-name="T224">Dunkelheit</text:span><text:tab/><text:tab/><text:tab/><text:span text:style-name="T12">öliger Nebel<text:tab/><text:tab/></text:span><text:span text:style-name="T102">≥</text:span>1 Aktion<text:tab/><text:span text:style-name="T330">≤</text:span><text:span text:style-name="T291">6 m</text:span><text:tab/><text:span text:style-name="T102">≥</text:span>1 Phase<text:tab/><text:tab/><text:tab/><text:span text:style-name="T24">−</text:span></text:p>
      <text:p text:style-name="P51"><text:span text:style-name="T290">5 </text:span><text:span text:style-name="T224">Hitze</text:span><text:span text:style-name="T216"> Widerstehen<text:tab/></text:span><text:span text:style-name="T13">r</text:span><text:span text:style-name="T12">ö</text:span><text:span text:style-name="T13">tliche Aura</text:span><text:span text:style-name="T216"><text:tab/><text:tab/>1 Aktion<text:tab/><text:tab/></text:span><text:span text:style-name="T292">selbst</text:span><text:span text:style-name="T216"><text:tab/></text:span><text:span text:style-name="T102">≥</text:span><text:span text:style-name="T216">1 Runde</text:span><text:tab/><text:tab/><text:span text:style-name="T24">−</text:span></text:p>
      <text:p text:style-name="P93"><text:span text:style-name="T290">7 </text:span>Machtwort<text:tab/><text:tab/><text:tab/><text:span text:style-name="T14">vielfaches Echo</text:span><text:tab/>1 Runde<text:tab/><text:tab/><text:span text:style-name="T330">≤</text:span>9 m<text:tab/>1 Runde<text:tab/><text:tab/><text:tab/><text:span text:style-name="T291">Willen</text:span><text:span text:style-name="T102">≥</text:span><text:span text:style-name="T291">ZW</text:span></text:p>
      <text:p text:style-name="P93"><text:span text:style-name="T329">8</text:span><text:span text:style-name="T290"> </text:span><text:span text:style-name="T329">Magie entdecken</text:span><text:tab/><text:tab/><text:tab/><text:tab/><text:span text:style-name="T291">1</text:span> Aktion<text:tab/><text:tab/><text:span text:style-name="T330">≤</text:span>9 m <text:span text:style-name="T8">Kegel</text:span><text:tab/><text:span text:style-name="T329">2</text:span> <text:span text:style-name="T293">Phase</text:span><text:span text:style-name="T329">n<text:tab/><text:tab/></text:span><text:span text:style-name="T293"><text:tab/></text:span><text:span text:style-name="T9">evtl.</text:span><text:span text:style-name="T346"> </text:span><text:span text:style-name="T89">Willen</text:span><text:span text:style-name="T92">≥</text:span><text:span text:style-name="T89">ZW</text:span></text:p>
      <text:p text:style-name="P93"><text:span text:style-name="T290">9 </text:span><text:span text:style-name="T224">Schutz vor Gutem</text:span><text:tab/><text:span text:style-name="T14">sanfte</text:span><text:span text:style-name="T13"> Aura</text:span><text:tab/><text:tab/><text:span text:style-name="T291">1</text:span> Aktion<text:tab/><text:tab/><text:span text:style-name="T293">selbst</text:span><text:tab/>1 <text:span text:style-name="T293">Phase pro ZS<text:tab/></text:span><text:span text:style-name="T325">variabel</text:span></text:p>
      <text:p text:style-name="P63"><text:s/></text:p>
      <text:p text:style-name="P57"><text:span text:style-name="T294">Hände auflegen</text:span><text:span text:style-name="T34"><text:tab/><text:tab/></text:span><text:span text:style-name="T294"><text:tab/><text:tab/><text:tab/><text:tab/></text:span><text:span text:style-name="T320">w20 + Persönlichkeitsmod + Zauberstufe </text:span><text:span text:style-name="T321">= </text:span><text:span text:style-name="T214">w20+</text:span><text:span text:style-name="T335">3</text:span></text:p>
      <text:p text:style-name="P109"><text:span text:style-name="T188">Gesinnung:</text:span><text:tab/>Gleich<text:tab/><text:tab/>Angrenzend<text:tab/>Gegensätzlich<text:span text:style-name="T21"><text:tab/><text:tab/></text:span><text:span text:style-name="T188">Zustand heilen</text:span><text:tab/><text:tab/><text:tab/></text:p>
      <text:p text:style-name="P97"><text:span text:style-name="T38">1-11<text:tab/></text:span><text:tab/><text:tab/>Fehlschlag<text:tab/>Fehlschlag<text:tab/>Fehlschlag<text:tab/><text:tab/><text:span text:style-name="T123">1 Würfel = Bruch</text:span></text:p>
      <text:p text:style-name="P97"><text:span text:style-name="T38">12-13</text:span><text:tab/><text:tab/>2 Würfel<text:tab/><text:tab/>1 Würfel<text:tab/><text:tab/>1 Würfel<text:tab/><text:tab/><text:tab/><text:span text:style-name="T123">2 Würfel = </text:span><text:span text:style-name="T124">krank, </text:span><text:span text:style-name="T123">Organ</text:span></text:p>
      <text:p text:style-name="P97"><text:span text:style-name="T38">14-19</text:span><text:tab/><text:tab/>3 Würfel<text:tab/><text:tab/>2 Würfel<text:tab/><text:tab/>1 Würfel<text:tab/><text:tab/><text:tab/><text:span text:style-name="T123">3 Würfel = Lähmung, Gift</text:span></text:p>
      <text:p text:style-name="P97"><text:span text:style-name="T38">20-21</text:span><text:tab/><text:tab/>4 Würfel<text:tab/><text:tab/>3 Würfel<text:tab/><text:tab/>2 Würfel<text:tab/><text:tab/><text:tab/><text:span text:style-name="T123">4 Würfel = blind, taub</text:span></text:p>
      <text:p text:style-name="P97"><text:span text:style-name="T38">22+<text:tab/></text:span><text:tab/><text:tab/>5 Würfel<text:tab/><text:tab/>4 Würfel<text:tab/><text:tab/>3 Würfel</text:p>
      <text:p text:style-name="P98"><text:tab/><text:tab/><text:tab/>max. ZS TW des Ziels anwende<text:span text:style-name="T334">n</text:span></text:p>
      <text:p text:style-name="P48"><text:span text:style-name="T195">Unheiliges vertreiben:<text:tab/><text:tab/></text:span><text:span text:style-name="T322">w</text:span><text:span text:style-name="T323">20 + Persönlichkeitmod + Zauberstufe + Glücksmod </text:span><text:span text:style-name="T324">=</text:span><text:span text:style-name="T191"> </text:span><text:span text:style-name="T196">w20+</text:span><text:span text:style-name="T198">2</text:span></text:p>
      <text:p text:style-name="P52">1-11<text:tab/> <text:s text:c="2"/><text:span text:style-name="T25">Fehlschlag, Ungnade+1<text:tab/><text:tab/><text:tab/><text:tab/></text:span>12-13<text:span text:style-name="T25"> </text:span><text:span text:style-name="T27">auf 9m </text:span><text:span text:style-name="T25">1 vertr</text:span><text:span text:style-name="T27">eiben, </text:span><text:span text:style-name="T32">Willen negiert</text:span></text:p>
      <text:p text:style-name="P53">14-17<text:span text:style-name="T25"> </text:span><text:span text:style-name="T27">auf 9m </text:span><text:span text:style-name="T25">w3+ZS <text:s/>vertr</text:span><text:span text:style-name="T27">eiben, </text:span><text:span text:style-name="T32">W. </text:span><text:span text:style-name="T33">n</text:span><text:span text:style-name="T32">eg.</text:span><text:span text:style-name="T25"><text:tab/><text:tab/></text:span>18-19<text:span text:style-name="T25"> </text:span><text:span text:style-name="T27">auf 9m </text:span><text:span text:style-name="T25">w4+ZS vertr</text:span><text:span text:style-name="T27">eiben, </text:span><text:span text:style-name="T32">W. </text:span><text:span text:style-name="T33">n</text:span><text:span text:style-name="T32">eg.</text:span></text:p>
      <text:p text:style-name="P53"><text:span text:style-name="T127">20-23</text:span><text:span text:style-name="T25"> </text:span><text:span text:style-name="T27">auf </text:span><text:span text:style-name="T29">18</text:span><text:span text:style-name="T27">m </text:span><text:span text:style-name="T25">w</text:span><text:span text:style-name="T29">6</text:span><text:span text:style-name="T25">+ZS vertr</text:span><text:span text:style-name="T27">eiben, </text:span><text:span text:style-name="T32">W. </text:span><text:span text:style-name="T33">n</text:span><text:span text:style-name="T32">eg.</text:span><text:span text:style-name="T27"><text:tab/><text:tab/></text:span>24-2<text:span text:style-name="T126">7</text:span> <text:span text:style-name="T27">auf 1</text:span><text:span text:style-name="T25">8m w8+ZS vertr</text:span><text:span text:style-name="T27">., </text:span><text:span text:style-name="T29">w3 Schaden</text:span></text:p>
      <text:p text:style-name="P54">28-29<text:span text:style-name="T25"> </text:span><text:span text:style-name="T27">auf 18m </text:span><text:span text:style-name="T25">2w6+ZS vertr., w4 </text:span><text:span text:style-name="T28">Schad</text:span><text:span text:style-name="T30">en<text:tab/></text:span><text:span text:style-name="T28"><text:tab/></text:span>30-31 <text:span text:style-name="T27">auf 3</text:span><text:span text:style-name="T25">6m w8+ZS </text:span><text:span text:style-name="T31">tot</text:span></text:p>
      <text:p text:style-name="P55">3<text:span text:style-name="T125">2+</text:span><text:span text:style-name="T26"><text:tab/> <text:s text:c="2"/></text:span><text:span text:style-name="T27">auf </text:span><text:span text:style-name="T26">72</text:span><text:span text:style-name="T25">m </text:span><text:span text:style-name="T26">2</text:span><text:span text:style-name="T25">w</text:span><text:span text:style-name="T26">6</text:span><text:span text:style-name="T25">+ZS </text:span><text:span text:style-name="T31">tot</text:span><text:span text:style-name="T28"><text:tab/><text:tab/><text:tab/><text:tab/><text:tab/></text:span><text:span text:style-name="T128">für TW&gt;</text:span><text:span text:style-name="T129">1</text:span><text:span text:style-name="T128"> </text:span><text:span text:style-name="T129">alles </text:span><text:span text:style-name="T128">entsprechend reduziert</text:span></text:p>
      <text:p text:style-name="P62"><text:s/></text:p>
      <text:p text:style-name="P56">Um göttlichen Beistand bitten:<text:tab/><text:tab/><text:span text:style-name="T34">w20 + Persönlichkeitsmod + Zauberstufe </text:span><text:span text:style-name="T35">= </text:span><text:span text:style-name="T214">w20+2</text:span></text:p>
      <text:p text:style-name="P8"><text:span text:style-name="T119">immer </text:span>Ungnade +10,<text:tab/><text:tab/><text:span text:style-name="T120">Effekt </text:span><text:span text:style-name="T118">z.B.: </text:span>Kerze anzünden: 10, Flammensäule: 18</text:p>
      <text:p text:style-name="P87"><text:s/></text:p>
      <text:p text:style-name="P2">Ungnade</text:p>
      <text:p text:style-name="P12">ein misslungener Zauber bewirkt Ungnade+1</text:p>
      <text:p text:style-name="P11">ein Zauberwurf im Bereich der Ungnade <text:span text:style-name="T117">oder eine gewürfelte 1 </text:span>bewirkt Ungnade+1</text:p>
      <text:p text:style-name="P10"><text:tab/>und einen <text:span text:style-name="T116">Wurf die </text:span>Ungnad<text:span text:style-name="T116">e-Tabelle</text:span></text:p>
      <text:p text:style-name="P9"><text:span text:style-name="T130">Opfergabe: </text:span>50 Gold für -1 Ungnade</text:p>
      <text:p text:style-name="P31"><text:span text:style-name="T182">d</text:span><text:span text:style-name="T183">ie</text:span><text:span text:style-name="T182"> Ungnade wird jede Nacht auf 1 zurückgesetzt</text:span></text:p>
      <text:p text:style-name="P86"><text:s/></text:p>
      <text:p text:style-name="P68"><text:span text:style-name="T328">Abenteuer:<text:tab/></text:span><text:span text:style-name="T179">Die 13 Bräute des Blutes, </text:span><text:span text:style-name="T180">Die unsterbliche Magierin, Die Höhlen der Fäulnis</text:span></text:p>
      <text:p text:style-name="P69"/>
      <text:p text:style-name="P67"><text:span text:style-name="T222"><text:s/>H </text:span><text:span text:style-name="T22">asso der </text:span><text:span text:style-name="T23">Schäferhund</text:span></text:p>
      <text:p text:style-name="P95">Ini +1; Atk Biss+1 w3; RK 11; TP 3; TW w6; <text:span text:style-name="T225">B</text:span>ewegung 9m; Akt <text:span text:style-name="T225">w</text:span>20; Zäh +1, Ref +1, Will +0; Neutral</text:p>
      <text:p text:style-name="P112"><text:span text:style-name="T38">Schlaf</text:span> w20&gt;12, Willen 12 negiert</text:p>
      <text:p text:style-name="P70"/>
      <text:p text:style-name="P23"><text:span text:style-name="T110">erlaubte </text:span>Waffen <text:span text:style-name="T226">Chaos</text:span>:</text:p>
      <text:p text:style-name="P18"><text:span text:style-name="T111">Äxte </text:span><text:span text:style-name="T113">w6-10</text:span><text:span text:style-name="T111">, </text:span>Flegel <text:span text:style-name="T113">w6, </text:span><text:span text:style-name="T114">Dolch </text:span><text:span text:style-name="T113">w4</text:span>, <text:span text:style-name="T114">Bögen</text:span><text:span text:style-name="T111"> </text:span><text:span text:style-name="T112">w6</text:span><text:span text:style-name="T111">, </text:span>Wurfpfeil <text:span text:style-name="T112">w4</text:span></text:p>
      <text:p text:style-name="P22"><text:span text:style-name="T122">u</text:span>nheilig<text:span text:style-name="T121">e Wesen </text:span>Chaos:<text:span text:style-name="T21"><text:line-break/>Engel, Paladine, rechtschaffene Drachen, Fürsten der Ordnung,<text:line-break/>rechtschaffene Primare und Humanoide mit rechtschaffener Gesinnung (z. B. Goblins)</text:span></text:p>
      <text:p text:style-name="P85"><text:s/></text:p>
      <table:table table:name="Table2" table:style-name="Table2">
        <table:table-column table:style-name="Table2.A" table:number-columns-repeated="2"/>
        <table:table-column table:style-name="Table2.C"/>
        <table:table-column table:style-name="Table2.D"/>
        <table:table-column table:style-name="Table2.E"/>
        <table:table-column table:style-name="Table2.D"/>
        <table:table-column table:style-name="Table2.G"/>
        <table:table-column table:style-name="Table2.H"/>
        <table:table-row>
          <table:table-cell table:style-name="Table2.A1" office:value-type="string">
            <text:p text:style-name="P71">Kleriker</text:p>
            <text:p text:style-name="P72">Stufe</text:p>
          </table:table-cell>
          <table:table-cell table:style-name="Table2.A1" office:value-type="string">
            <text:p text:style-name="P73">Angriff</text:p>
          </table:table-cell>
          <table:table-cell table:style-name="Table2.A1" office:value-type="string">
            <text:p text:style-name="P74"><text:span text:style-name="T108">Volltreffer-würfel</text:span>/Tabelle</text:p>
          </table:table-cell>
          <table:table-cell table:style-name="Table2.A1" office:value-type="string">
            <text:p text:style-name="P74">Aktions-</text:p>
            <text:p text:style-name="P74">würfel</text:p>
          </table:table-cell>
          <table:table-cell table:style-name="Table2.A1" office:value-type="string">
            <text:p text:style-name="P74">Reflex</text:p>
          </table:table-cell>
          <table:table-cell table:style-name="Table2.A1" office:value-type="string">
            <text:p text:style-name="P74">Zähigkeit</text:p>
          </table:table-cell>
          <table:table-cell table:style-name="Table2.A1" office:value-type="string">
            <text:p text:style-name="P74">Willen</text:p>
          </table:table-cell>
          <table:table-cell table:style-name="Table2.H1" office:value-type="string">
            <text:p text:style-name="P73">Zauber <text:span text:style-name="T186">pro </text:span>Stufe</text:p>
            <text:p text:style-name="P73">1 <text:s text:c="2"/>2 <text:s text:c="2"/>3 <text:s text:c="2"/>4 <text:s text:c="2"/>5</text:p>
          </table:table-cell>
        </table:table-row>
        <table:table-row>
          <table:table-cell table:style-name="Table2.A2" office:value-type="string">
            <text:p text:style-name="P74">1</text:p>
          </table:table-cell>
          <table:table-cell table:style-name="Table2.A2" office:value-type="string">
            <text:p text:style-name="P73">+0</text:p>
          </table:table-cell>
          <table:table-cell table:style-name="Table2.A2" office:value-type="string">
            <text:p text:style-name="P74">w<text:span text:style-name="T184">8</text:span>/III</text:p>
          </table:table-cell>
          <table:table-cell table:style-name="Table2.A2" office:value-type="string">
            <text:p text:style-name="P74">w20</text:p>
          </table:table-cell>
          <table:table-cell table:style-name="Table2.A2" office:value-type="string">
            <text:p text:style-name="P74">+<text:span text:style-name="T184">0</text:span></text:p>
          </table:table-cell>
          <table:table-cell table:style-name="Table2.A2" office:value-type="string">
            <text:p text:style-name="P74">+1</text:p>
          </table:table-cell>
          <table:table-cell table:style-name="Table2.A2" office:value-type="string">
            <text:p text:style-name="P74">+<text:span text:style-name="T105">1</text:span></text:p>
          </table:table-cell>
          <table:table-cell table:style-name="Table2.H2" office:value-type="string">
            <text:p text:style-name="P75">4 <text:s text:c="2"/><text:span text:style-name="T133">−</text:span><text:span text:style-name="T131"> <text:s text:c="2"/></text:span><text:span text:style-name="T133">−</text:span><text:span text:style-name="T131"> <text:s text:c="3"/></text:span><text:span text:style-name="T133">−</text:span><text:span text:style-name="T131"> <text:s text:c="2"/></text:span><text:span text:style-name="T133">−</text:span></text:p>
          </table:table-cell>
        </table:table-row>
        <table:table-row>
          <table:table-cell table:style-name="Table2.A2" office:value-type="string">
            <text:p text:style-name="P74">2</text:p>
          </table:table-cell>
          <table:table-cell table:style-name="Table2.A2" office:value-type="string">
            <text:p text:style-name="P73">+1</text:p>
          </table:table-cell>
          <table:table-cell table:style-name="Table2.A2" office:value-type="string">
            <text:p text:style-name="P74">w<text:span text:style-name="T184">8</text:span>/III</text:p>
          </table:table-cell>
          <table:table-cell table:style-name="Table2.A2" office:value-type="string">
            <text:p text:style-name="P74">w20</text:p>
          </table:table-cell>
          <table:table-cell table:style-name="Table2.A2" office:value-type="string">
            <text:p text:style-name="P74">+<text:span text:style-name="T184">0</text:span></text:p>
          </table:table-cell>
          <table:table-cell table:style-name="Table2.A2" office:value-type="string">
            <text:p text:style-name="P74">+1</text:p>
          </table:table-cell>
          <table:table-cell table:style-name="Table2.A2" office:value-type="string">
            <text:p text:style-name="P74">+<text:span text:style-name="T105">1</text:span></text:p>
          </table:table-cell>
          <table:table-cell table:style-name="Table2.H2" office:value-type="string">
            <text:p text:style-name="P73">5 <text:s/><text:span text:style-name="T131"><text:s/></text:span><text:span text:style-name="T135">−</text:span><text:span text:style-name="T132"> <text:s text:c="2"/></text:span><text:span text:style-name="T135">−</text:span><text:span text:style-name="T132"> <text:s text:c="3"/></text:span><text:span text:style-name="T135">−</text:span><text:span text:style-name="T132"> <text:s text:c="2"/></text:span><text:span text:style-name="T135">−</text:span></text:p>
          </table:table-cell>
        </table:table-row>
        <table:table-row>
          <table:table-cell table:style-name="Table2.A2" office:value-type="string">
            <text:p text:style-name="P74">3</text:p>
          </table:table-cell>
          <table:table-cell table:style-name="Table2.A2" office:value-type="string">
            <text:p text:style-name="P73">+2</text:p>
          </table:table-cell>
          <table:table-cell table:style-name="Table2.A2" office:value-type="string">
            <text:p text:style-name="P74">w1<text:span text:style-name="T184">0</text:span>/I<text:span text:style-name="T105">II</text:span></text:p>
          </table:table-cell>
          <table:table-cell table:style-name="Table2.A2" office:value-type="string">
            <text:p text:style-name="P74">w20</text:p>
          </table:table-cell>
          <table:table-cell table:style-name="Table2.A2" office:value-type="string">
            <text:p text:style-name="P74">+1</text:p>
          </table:table-cell>
          <table:table-cell table:style-name="Table2.A2" office:value-type="string">
            <text:p text:style-name="P74">+<text:span text:style-name="T184">1</text:span></text:p>
          </table:table-cell>
          <table:table-cell table:style-name="Table2.A2" office:value-type="string">
            <text:p text:style-name="P74">+<text:span text:style-name="T184">2</text:span></text:p>
          </table:table-cell>
          <table:table-cell table:style-name="Table2.H2" office:value-type="string">
            <text:p text:style-name="P73">5 <text:s text:c="2"/>3 <text:s text:c="2"/><text:span text:style-name="T135">− </text:span><text:span text:style-name="T132"><text:s text:c="3"/></text:span><text:span text:style-name="T135">−</text:span><text:span text:style-name="T132"> <text:s text:c="2"/></text:span><text:span text:style-name="T135">−</text:span></text:p>
          </table:table-cell>
        </table:table-row>
        <table:table-row>
          <table:table-cell table:style-name="Table2.A2" office:value-type="string">
            <text:p text:style-name="P74">4</text:p>
          </table:table-cell>
          <table:table-cell table:style-name="Table2.A2" office:value-type="string">
            <text:p text:style-name="P73">+2</text:p>
          </table:table-cell>
          <table:table-cell table:style-name="Table2.A2" office:value-type="string">
            <text:p text:style-name="P74">w<text:span text:style-name="T105">1</text:span><text:span text:style-name="T184">0</text:span>/I<text:span text:style-name="T184">II</text:span></text:p>
          </table:table-cell>
          <table:table-cell table:style-name="Table2.A2" office:value-type="string">
            <text:p text:style-name="P74">w20</text:p>
          </table:table-cell>
          <table:table-cell table:style-name="Table2.A2" office:value-type="string">
            <text:p text:style-name="P74">+<text:span text:style-name="T184">1</text:span></text:p>
          </table:table-cell>
          <table:table-cell table:style-name="Table2.A2" office:value-type="string">
            <text:p text:style-name="P74">+2</text:p>
          </table:table-cell>
          <table:table-cell table:style-name="Table2.A2" office:value-type="string">
            <text:p text:style-name="P74">+<text:span text:style-name="T105">2</text:span></text:p>
          </table:table-cell>
          <table:table-cell table:style-name="Table2.H2" office:value-type="string">
            <text:p text:style-name="P73">6 <text:s text:c="2"/>4 <text:s text:c="2"/><text:span text:style-name="T135">−</text:span><text:span text:style-name="T132"> <text:s text:c="3"/></text:span><text:span text:style-name="T135">−</text:span><text:span text:style-name="T132"> <text:s text:c="2"/></text:span><text:span text:style-name="T135">−</text:span></text:p>
          </table:table-cell>
        </table:table-row>
        <table:table-row>
          <table:table-cell table:style-name="Table2.A2" office:value-type="string">
            <text:p text:style-name="P74">5</text:p>
          </table:table-cell>
          <table:table-cell table:style-name="Table2.A2" office:value-type="string">
            <text:p text:style-name="P73">+3</text:p>
          </table:table-cell>
          <table:table-cell table:style-name="Table2.A2" office:value-type="string">
            <text:p text:style-name="P74">w<text:span text:style-name="T184">12</text:span>/<text:span text:style-name="T105">I</text:span><text:span text:style-name="T184">II</text:span></text:p>
          </table:table-cell>
          <table:table-cell table:style-name="Table2.A2" office:value-type="string">
            <text:p text:style-name="P74">w20</text:p>
          </table:table-cell>
          <table:table-cell table:style-name="Table2.A2" office:value-type="string">
            <text:p text:style-name="P74">+<text:span text:style-name="T184">1</text:span></text:p>
          </table:table-cell>
          <table:table-cell table:style-name="Table2.A2" office:value-type="string">
            <text:p text:style-name="P74">+<text:span text:style-name="T184">2</text:span></text:p>
          </table:table-cell>
          <table:table-cell table:style-name="Table2.A2" office:value-type="string">
            <text:p text:style-name="P74">+<text:span text:style-name="T184">3</text:span></text:p>
          </table:table-cell>
          <table:table-cell table:style-name="Table2.H2" office:value-type="string">
            <text:p text:style-name="P73">6 <text:s text:c="2"/>5 <text:s text:c="2"/><text:span text:style-name="T134">2</text:span><text:span text:style-name="T132"> <text:s text:c="3"/></text:span><text:span text:style-name="T135">−</text:span><text:span text:style-name="T132"> <text:s text:c="2"/></text:span><text:span text:style-name="T135">−</text:span></text:p>
          </table:table-cell>
        </table:table-row>
        <table:table-row>
          <table:table-cell table:style-name="Table2.A2" office:value-type="string">
            <text:p text:style-name="P74">6</text:p>
          </table:table-cell>
          <table:table-cell table:style-name="Table2.A2" office:value-type="string">
            <text:p text:style-name="P73">+4</text:p>
          </table:table-cell>
          <table:table-cell table:style-name="Table2.A2" office:value-type="string">
            <text:p text:style-name="P74">w<text:span text:style-name="T184">12</text:span>/<text:span text:style-name="T184">III</text:span></text:p>
          </table:table-cell>
          <table:table-cell table:style-name="Table2.A2" office:value-type="string">
            <text:p text:style-name="P74">w20+w1<text:span text:style-name="T184">4</text:span></text:p>
          </table:table-cell>
          <table:table-cell table:style-name="Table2.A2" office:value-type="string">
            <text:p text:style-name="P74">+2</text:p>
          </table:table-cell>
          <table:table-cell table:style-name="Table2.A2" office:value-type="string">
            <text:p text:style-name="P74">+<text:span text:style-name="T184">2</text:span></text:p>
          </table:table-cell>
          <table:table-cell table:style-name="Table2.A2" office:value-type="string">
            <text:p text:style-name="P74">+<text:span text:style-name="T184">4</text:span></text:p>
          </table:table-cell>
          <table:table-cell table:style-name="Table2.H2" office:value-type="string">
            <text:p text:style-name="P73"><text:span text:style-name="T185">7</text:span> <text:s text:c="2"/>5 <text:s text:c="2"/><text:span text:style-name="T136">3</text:span><text:span text:style-name="T132"> <text:s text:c="3"/></text:span><text:span text:style-name="T135">−</text:span><text:span text:style-name="T132"> <text:s text:c="2"/></text:span><text:span text:style-name="T135">−</text:span></text:p>
          </table:table-cell>
        </table:table-row>
        <table:table-row>
          <table:table-cell table:style-name="Table2.A2" office:value-type="string">
            <text:p text:style-name="P74">7</text:p>
          </table:table-cell>
          <table:table-cell table:style-name="Table2.A2" office:value-type="string">
            <text:p text:style-name="P74">+<text:span text:style-name="T184">5</text:span></text:p>
          </table:table-cell>
          <table:table-cell table:style-name="Table2.A2" office:value-type="string">
            <text:p text:style-name="P74">w<text:span text:style-name="T184">14</text:span>/<text:span text:style-name="T184">III</text:span></text:p>
          </table:table-cell>
          <table:table-cell table:style-name="Table2.A2" office:value-type="string">
            <text:p text:style-name="P74">w20<text:span text:style-name="T184">+w16</text:span></text:p>
          </table:table-cell>
          <table:table-cell table:style-name="Table2.A2" office:value-type="string">
            <text:p text:style-name="P74">+<text:span text:style-name="T184">2</text:span></text:p>
          </table:table-cell>
          <table:table-cell table:style-name="Table2.A2" office:value-type="string">
            <text:p text:style-name="P74">+<text:span text:style-name="T184">3</text:span></text:p>
          </table:table-cell>
          <table:table-cell table:style-name="Table2.A2" office:value-type="string">
            <text:p text:style-name="P74">+<text:span text:style-name="T184">4</text:span></text:p>
          </table:table-cell>
          <table:table-cell table:style-name="Table2.H2" office:value-type="string">
            <text:p text:style-name="P73"><text:span text:style-name="T185">7</text:span> <text:s text:c="2"/><text:span text:style-name="T185">6</text:span> <text:s text:c="2"/><text:span text:style-name="T136">4</text:span><text:span text:style-name="T132"> <text:s text:c="3"/></text:span><text:span text:style-name="T136">1</text:span><text:span text:style-name="T132"> <text:s text:c="2"/></text:span><text:span text:style-name="T135">−</text:span></text:p>
          </table:table-cell>
        </table:table-row>
        <table:table-row>
          <table:table-cell table:style-name="Table2.A2" office:value-type="string">
            <text:p text:style-name="P74">8</text:p>
          </table:table-cell>
          <table:table-cell table:style-name="Table2.A2" office:value-type="string">
            <text:p text:style-name="P74">+<text:span text:style-name="T184">5</text:span></text:p>
          </table:table-cell>
          <table:table-cell table:style-name="Table2.A2" office:value-type="string">
            <text:p text:style-name="P74">w<text:span text:style-name="T184">14</text:span>/<text:span text:style-name="T184">III</text:span></text:p>
          </table:table-cell>
          <table:table-cell table:style-name="Table2.A2" office:value-type="string">
            <text:p text:style-name="P74"><text:span text:style-name="T184">2</text:span>w20</text:p>
          </table:table-cell>
          <table:table-cell table:style-name="Table2.A2" office:value-type="string">
            <text:p text:style-name="P74">+<text:span text:style-name="T184">2</text:span></text:p>
          </table:table-cell>
          <table:table-cell table:style-name="Table2.A2" office:value-type="string">
            <text:p text:style-name="P74">+<text:span text:style-name="T184">3</text:span></text:p>
          </table:table-cell>
          <table:table-cell table:style-name="Table2.A2" office:value-type="string">
            <text:p text:style-name="P74">+<text:span text:style-name="T184">5</text:span></text:p>
          </table:table-cell>
          <table:table-cell table:style-name="Table2.H2" office:value-type="string">
            <text:p text:style-name="P73"><text:span text:style-name="T185">8</text:span> <text:s text:c="2"/><text:span text:style-name="T185">6</text:span> <text:s text:c="2"/><text:span text:style-name="T136">5</text:span><text:span text:style-name="T132"> <text:s text:c="3"/></text:span><text:span text:style-name="T136">2</text:span><text:span text:style-name="T132"> <text:s text:c="2"/></text:span><text:span text:style-name="T135">−</text:span></text:p>
          </table:table-cell>
        </table:table-row>
        <table:table-row>
          <table:table-cell table:style-name="Table2.A2" office:value-type="string">
            <text:p text:style-name="P74">9</text:p>
          </table:table-cell>
          <table:table-cell table:style-name="Table2.A2" office:value-type="string">
            <text:p text:style-name="P74">+<text:span text:style-name="T184">6</text:span></text:p>
          </table:table-cell>
          <table:table-cell table:style-name="Table2.A2" office:value-type="string">
            <text:p text:style-name="P74">w<text:span text:style-name="T184">16</text:span>/<text:span text:style-name="T184">III</text:span></text:p>
          </table:table-cell>
          <table:table-cell table:style-name="Table2.A2" office:value-type="string">
            <text:p text:style-name="P74">2w20</text:p>
          </table:table-cell>
          <table:table-cell table:style-name="Table2.A2" office:value-type="string">
            <text:p text:style-name="P74">+3</text:p>
          </table:table-cell>
          <table:table-cell table:style-name="Table2.A2" office:value-type="string">
            <text:p text:style-name="P74">+<text:span text:style-name="T184">3</text:span></text:p>
          </table:table-cell>
          <table:table-cell table:style-name="Table2.A2" office:value-type="string">
            <text:p text:style-name="P74">+<text:span text:style-name="T184">5</text:span></text:p>
          </table:table-cell>
          <table:table-cell table:style-name="Table2.H2" office:value-type="string">
            <text:p text:style-name="P73"><text:span text:style-name="T185">8</text:span> <text:s text:c="2"/><text:span text:style-name="T185">7</text:span> <text:s text:c="2"/><text:span text:style-name="T136">5</text:span><text:span text:style-name="T132"> <text:s text:c="3"/></text:span><text:span text:style-name="T136">3</text:span><text:span text:style-name="T132"> <text:s text:c="2"/></text:span><text:span text:style-name="T136">1</text:span></text:p>
          </table:table-cell>
        </table:table-row>
        <table:table-row>
          <table:table-cell table:style-name="Table2.A2" office:value-type="string">
            <text:p text:style-name="P74">10</text:p>
          </table:table-cell>
          <table:table-cell table:style-name="Table2.A2" office:value-type="string">
            <text:p text:style-name="P74">+<text:span text:style-name="T184">7</text:span></text:p>
          </table:table-cell>
          <table:table-cell table:style-name="Table2.A2" office:value-type="string">
            <text:p text:style-name="P74"><text:span text:style-name="T184">w16</text:span>/<text:span text:style-name="T184">III</text:span></text:p>
          </table:table-cell>
          <table:table-cell table:style-name="Table2.A2" office:value-type="string">
            <text:p text:style-name="P74">2w20</text:p>
          </table:table-cell>
          <table:table-cell table:style-name="Table2.A2" office:value-type="string">
            <text:p text:style-name="P74">+<text:span text:style-name="T184">3</text:span></text:p>
          </table:table-cell>
          <table:table-cell table:style-name="Table2.A2" office:value-type="string">
            <text:p text:style-name="P74">+<text:span text:style-name="T184">4</text:span></text:p>
          </table:table-cell>
          <table:table-cell table:style-name="Table2.A2" office:value-type="string">
            <text:p text:style-name="P74">+<text:span text:style-name="T184">6</text:span></text:p>
          </table:table-cell>
          <table:table-cell table:style-name="Table2.H2" office:value-type="string">
            <text:p text:style-name="P73"><text:span text:style-name="T185">9</text:span> <text:s text:c="2"/><text:span text:style-name="T185">7</text:span> <text:s text:c="2"/><text:span text:style-name="T136">6</text:span><text:span text:style-name="T132"> <text:s text:c="3"/></text:span><text:span text:style-name="T136">4</text:span><text:span text:style-name="T132"> <text:s text:c="2"/></text:span><text:span text:style-name="T136">2</text:span></text:p>
          </table:table-cell>
        </table:table-row>
      </table:table>
      <text:p text:style-name="P21"/>
      <text:p text:style-name="P83"><text:span text:style-name="T236">1-</text:span><text:span text:style-name="T232">1 </text:span><text:span text:style-name="T235">Gutes</text:span><text:span text:style-name="T233"> entdecken</text:span><text:span text:style-name="T217"><text:tab/><text:tab/><text:tab/><text:tab/><text:tab/><text:tab/><text:tab/><text:tab/><text:tab/><text:tab/><text:tab/></text:span><text:span text:style-name="T233">Regeln</text:span><text:span text:style-name="T218"> </text:span><text:span text:style-name="T234">260,</text:span><text:span text:style-name="T218"> </text:span><text:span text:style-name="T233">Rules</text:span><text:span text:style-name="T218"> </text:span><text:span text:style-name="T234">25</text:span><text:span text:style-name="T233">9</text:span></text:p>
      <text:p text:style-name="P77"><text:span text:style-name="T241">Grad</text:span> 1, <text:span text:style-name="T242">1 Aktion, </text:span><text:span text:style-name="T243">18m</text:span>, <text:span text:style-name="T243">6 Phasen</text:span> <text:span text:style-name="T242">Dauer, </text:span>Rettung<text:span text:style-name="T242">sw</text:span><text:span text:style-name="T244">urf</text:span><text:span text:style-name="T242"> </text:span>Willen<text:span text:style-name="T242">=</text:span>Zauberwurf</text:p>
      <text:p text:style-name="P3"/>
      <text:p text:style-name="P3"><text:span text:style-name="T245">Du erkennst </text:span><text:span text:style-name="T252">Gutes</text:span><text:span text:style-name="T245"> in einem </text:span>1,5 m breite<text:span text:style-name="T246">n und 18 m langen</text:span> Strahl von heiligem Symbol ausgehend. <text:span text:style-name="T252">Gutes</text:span><text:span text:style-name="T247"> ist alles was von </text:span><text:span text:style-name="T248">e</text:span><text:span text:style-name="T247">ntgegengesetzter Gesinnung </text:span><text:span text:style-name="T248">oder </text:span><text:span text:style-name="T247">dir feindlich gesinnt ist.</text:span></text:p>
      <text:p text:style-name="P24"/>
      <text:p text:style-name="P26">Zauber w20, <text:span text:style-name="T249">Umkehrung</text:span> w<text:span text:style-name="T249">16</text:span>:</text:p>
      <text:p text:style-name="P13"><text:span text:style-name="T38">1-11</text:span><text:tab/><text:tab/>Fehlschlag. </text:p>
      <text:p text:style-name="P13"><text:span text:style-name="T38">12-13</text:span><text:tab/><text:span text:style-name="T229">Wesen entgegengesetzter Gesinnung und gefährliche Gegenstände</text:span></text:p>
      <text:p text:style-name="P13"><text:tab/><text:tab/><text:span text:style-name="T250">bis 18 m </text:span><text:span text:style-name="T229">werden </text:span><text:span text:style-name="T250">möglicherweise </text:span><text:span text:style-name="T229">offenbar, Willen&gt;=Wurf negiert</text:span></text:p>
      <text:p text:style-name="P13"><text:span text:style-name="T38">14-17</text:span><text:tab/><text:span text:style-name="T229">Wesen entgegengesetzter Gesinnung und gefährliche Gegenstände</text:span></text:p>
      <text:p text:style-name="P13"><text:tab/><text:tab/><text:span text:style-name="T250">bis 18 m </text:span><text:span text:style-name="T229">werden </text:span><text:span text:style-name="T250">immer </text:span><text:span text:style-name="T229">offenbar, </text:span><text:span text:style-name="T250">kein Rettungswurf</text:span></text:p>
      <text:p text:style-name="P13"><text:span text:style-name="T38">18-19</text:span><text:tab/><text:span text:style-name="T229">Wesen entgegengesetzter Gesinnung und gefährliche Gegenstände</text:span></text:p>
      <text:p text:style-name="P13"><text:tab/><text:tab/><text:span text:style-name="T250">bis 36 m </text:span><text:span text:style-name="T229">werden </text:span><text:span text:style-name="T250">immer </text:span><text:span text:style-name="T229">offenbar, </text:span><text:span text:style-name="T250">kein Rettungswurf</text:span></text:p>
      <text:p text:style-name="P13"><text:span text:style-name="T38">20-23</text:span><text:tab/><text:span text:style-name="T229">Wesen entgegengesetzter Gesinnung und gefährliche Gegenstände</text:span></text:p>
      <text:p text:style-name="P13"><text:tab/><text:tab/><text:span text:style-name="T250">bis </text:span><text:span text:style-name="T228">54</text:span><text:span text:style-name="T250"> m </text:span><text:span text:style-name="T229">werden </text:span><text:span text:style-name="T228">auch für Gefährten </text:span><text:span text:style-name="T229">offenbar, </text:span><text:span text:style-name="T250">kein Rettungswurf</text:span></text:p>
      <text:p text:style-name="P13"><text:span text:style-name="T38">2</text:span><text:span text:style-name="T60">4</text:span><text:span text:style-name="T38">-2</text:span><text:span text:style-name="T60">7</text:span><text:tab/><text:span text:style-name="T251">G</text:span><text:span text:style-name="T229">efährliche Wesen und Gegenstände </text:span><text:span text:style-name="T250">bis </text:span><text:span text:style-name="T228">54</text:span><text:span text:style-name="T250"> m </text:span><text:span text:style-name="T229">werden </text:span><text:span text:style-name="T228">auch für</text:span></text:p>
      <text:p text:style-name="P13"><text:span text:style-name="T228"><text:tab/><text:tab/>Gefährten </text:span><text:span text:style-name="T229">offenbar, </text:span><text:span text:style-name="T250">kein Rettungswurf</text:span></text:p>
      <text:p text:style-name="P13"><text:span text:style-name="T38">2</text:span><text:span text:style-name="T61">8</text:span><text:span text:style-name="T38">-2</text:span><text:span text:style-name="T61">9</text:span><text:tab/><text:span text:style-name="T251">G</text:span><text:span text:style-name="T229">efährliche Wesen und Gegenstände </text:span><text:span text:style-name="T250">bis </text:span><text:span text:style-name="T228">54</text:span><text:span text:style-name="T250"> m </text:span><text:span text:style-name="T229">werden </text:span><text:span text:style-name="T228">auch für</text:span></text:p>
      <text:p text:style-name="P13"><text:span text:style-name="T228"><text:tab/><text:tab/>Gefährten </text:span><text:span text:style-name="T229">offenbar, </text:span><text:span text:style-name="T230">Wesen erhalten -1 auf alle Würfe </text:span><text:span text:style-name="T231">(auch Schaden)</text:span></text:p>
      <text:p text:style-name="P13"><text:span text:style-name="T62">30</text:span><text:span text:style-name="T38">-</text:span><text:span text:style-name="T62">31</text:span><text:tab/><text:span text:style-name="T251">G</text:span><text:span text:style-name="T229">efährliche Wesen und Gegenstände </text:span><text:span text:style-name="T250">bis </text:span><text:span text:style-name="T231">72</text:span><text:span text:style-name="T250"> m </text:span><text:span text:style-name="T229">werden </text:span><text:span text:style-name="T228">auch für</text:span></text:p>
      <text:p text:style-name="P13"><text:span text:style-name="T228"><text:tab/><text:tab/>Gefährten </text:span><text:span text:style-name="T229">offenbar, </text:span><text:span text:style-name="T230">Wesen erhalten -</text:span><text:span text:style-name="T231">2</text:span><text:span text:style-name="T230"> auf alle Würfe </text:span><text:span text:style-name="T231">(auch Schaden)</text:span></text:p>
      <text:p text:style-name="P13"><text:span text:style-name="T62">32+</text:span><text:tab/><text:tab/><text:span text:style-name="T251">G</text:span><text:span text:style-name="T229">efährliche Wesen und Gegenstände </text:span><text:span text:style-name="T250">bis </text:span><text:span text:style-name="T231">90</text:span><text:span text:style-name="T250"> m </text:span><text:span text:style-name="T229">werden </text:span><text:span text:style-name="T228">auch für</text:span></text:p>
      <text:p text:style-name="P13"><text:span text:style-name="T228"><text:tab/><text:tab/>Gefährten </text:span><text:span text:style-name="T229">offenbar, </text:span><text:span text:style-name="T230">Wesen erhalten -</text:span><text:span text:style-name="T231">4</text:span><text:span text:style-name="T230"> auf alle Würfe </text:span><text:span text:style-name="T231">(auch Schaden)</text:span></text:p>
      <text:p text:style-name="P13"/>
      <text:p text:style-name="P79"><text:span text:style-name="T345">1-</text:span><text:span text:style-name="T244">2 </text:span>Dunkelheit/Helligkeit<text:span text:style-name="T220"><text:tab/><text:tab/><text:tab/><text:tab/><text:tab/><text:tab/><text:tab/><text:tab/><text:tab/><text:tab/></text:span><text:span text:style-name="T243">Regeln</text:span><text:span text:style-name="T221"> </text:span><text:span text:style-name="T254">26</text:span><text:span text:style-name="T255">1</text:span><text:span text:style-name="T254">,</text:span><text:span text:style-name="T221"> </text:span><text:span text:style-name="T243">Rules</text:span><text:span text:style-name="T221"> </text:span><text:span text:style-name="T254">25</text:span><text:span text:style-name="T255">8</text:span></text:p>
      <text:p text:style-name="P78"><text:span text:style-name="T255">Grad</text:span> 1, <text:span text:style-name="T242">1 Aktion, </text:span><text:span text:style-name="T256">6</text:span><text:span text:style-name="T243">m</text:span>, &gt;<text:span text:style-name="T256">= 1</text:span><text:span text:style-name="T243"> Phase</text:span> <text:span text:style-name="T242">Dauer, </text:span><text:span text:style-name="T257">kein </text:span>Rettung<text:span text:style-name="T242">sw</text:span><text:span text:style-name="T257">urf</text:span></text:p>
      <text:p text:style-name="P4"/>
      <text:p text:style-name="P4"><text:span text:style-name="T258">Du erzeugst v</text:span>ollständige Dunkelheit oder helles Licht.</text:p>
      <text:p text:style-name="P25"/>
      <text:p text:style-name="P27">Zauber w20, <text:span text:style-name="T249">Umkehrung</text:span> w<text:span text:style-name="T249">16</text:span>:</text:p>
      <text:p text:style-name="P14"><text:span text:style-name="T38">1-11</text:span><text:tab/><text:tab/>Fehlschlag. </text:p>
      <text:p text:style-name="P14"><text:span text:style-name="T38">12-13</text:span><text:tab/><text:span text:style-name="T259">Dunkelheit in 6m Radius um den </text:span><text:span text:style-name="T260">Standpunkt des </text:span><text:span text:style-name="T259">Kleriker</text:span><text:span text:style-name="T260">s</text:span><text:span text:style-name="T259"> für 1 Phase</text:span></text:p>
      <text:p text:style-name="P14"><text:span text:style-name="T38">14-17</text:span><text:tab/><text:span text:style-name="T259">Dunkelheit in 6m Radius </text:span><text:span text:style-name="T260">um einen beliebigen Punkt </text:span><text:span text:style-name="T261">in 6m </text:span><text:span text:style-name="T259">für 1 Phase</text:span></text:p>
      <text:p text:style-name="P14"><text:span text:style-name="T38">18-19</text:span><text:tab/><text:span text:style-name="T259">Dunkelheit in 6m Radius </text:span><text:span text:style-name="T260">um einen Punkt </text:span><text:span text:style-name="T262">innerhalb 30 m </text:span><text:span text:style-name="T259">für 1 Phase</text:span></text:p>
      <text:p text:style-name="P14"><text:span text:style-name="T38">20-23</text:span><text:tab/><text:span text:style-name="T259">Dunkelheit in 6m Radius </text:span><text:span text:style-name="T260">um einen Punkt </text:span><text:span text:style-name="T262">innerhalb 30 m </text:span><text:span text:style-name="T259">für 1 Phase,</text:span></text:p>
      <text:p text:style-name="P14"><text:tab/><text:tab/><text:span text:style-name="T263">Bewegung um 12m/Runde möglich, auch über 30 m hinaus</text:span></text:p>
      <text:p text:style-name="P14"><text:span text:style-name="T38">2</text:span><text:span text:style-name="T60">4</text:span><text:span text:style-name="T38">-2</text:span><text:span text:style-name="T60">7</text:span><text:tab/><text:span text:style-name="T259">Dunkelheit in </text:span><text:span text:style-name="T263">12</text:span><text:span text:style-name="T259"> m Radius </text:span><text:span text:style-name="T260">um einen Punkt </text:span><text:span text:style-name="T262">innerhalb </text:span><text:span text:style-name="T263">6</text:span><text:span text:style-name="T262">0 m </text:span><text:span text:style-name="T259">für</text:span></text:p>
      <text:p text:style-name="P14"><text:span text:style-name="T263"><text:tab/><text:tab/></text:span><text:span text:style-name="T264">2</text:span><text:span text:style-name="T263"> </text:span><text:span text:style-name="T264">Phasen</text:span><text:span text:style-name="T259">, </text:span><text:span text:style-name="T263">Bewegung um 24m/Runde möglich, auch über 30 m hinaus</text:span></text:p>
      <text:p text:style-name="P14"><text:span text:style-name="T38">2</text:span><text:span text:style-name="T61">8</text:span><text:span text:style-name="T38">-2</text:span><text:span text:style-name="T61">9</text:span><text:tab/><text:span text:style-name="T263">Du kannst Lichtquellen erlöschen lassen. </text:span><text:span text:style-name="T259">Dunkelheit in </text:span><text:span text:style-name="T263">12</text:span><text:span text:style-name="T259"> m Radius</text:span></text:p>
      <text:p text:style-name="P14"><text:span text:style-name="T260"><text:tab/><text:tab/>um einen Punkt </text:span><text:span text:style-name="T262">innerhalb </text:span><text:span text:style-name="T263">6</text:span><text:span text:style-name="T262">0 m </text:span><text:span text:style-name="T259">für </text:span><text:span text:style-name="T264">1 Stunde</text:span><text:span text:style-name="T259">, </text:span><text:span text:style-name="T263">Bewegung um 24 m </text:span><text:span text:style-name="T264">pro</text:span></text:p>
      <text:p text:style-name="P14"><text:span text:style-name="T264"><text:tab/><text:tab/></text:span><text:span text:style-name="T263">Runde möglich, auch über </text:span><text:span text:style-name="T264">6</text:span><text:span text:style-name="T263">0 m hinaus. </text:span><text:span text:style-name="T265">Keine Konzentration nötig.</text:span></text:p>
      <text:p text:style-name="P14"><text:span text:style-name="T62">30</text:span><text:span text:style-name="T38">-</text:span><text:span text:style-name="T62">31</text:span><text:tab/><text:span text:style-name="T266">Du kannst wählen: ein 120 m langer und bis 30 m breiter Kegel,</text:span></text:p>
      <text:p text:style-name="P15"><text:tab/><text:tab/>eine Kugel mit 18 m Radius in max. 90 m Entfernung, oder</text:p>
      <text:p text:style-name="P14"><text:tab/><text:tab/><text:span text:style-name="T266">eine 3 m breite 300 m lange Linie von absoluter Dunkelheit für 1 Tag.</text:span></text:p>
      <text:p text:style-name="P14"><text:span text:style-name="T263"><text:tab/><text:tab/></text:span><text:span text:style-name="T266">Eine </text:span><text:span text:style-name="T263">Bewegung um </text:span><text:span text:style-name="T266">30</text:span><text:span text:style-name="T263"> m </text:span><text:span text:style-name="T264">pro </text:span><text:span text:style-name="T263">Runde </text:span><text:span text:style-name="T266">ist dir </text:span><text:span text:style-name="T263">möglich</text:span></text:p>
      <text:p text:style-name="P15"><text:tab/><text:tab/>Außerdem werden alle irdischen Lichtquellen gelöscht. Du kannst</text:p>
      <text:p text:style-name="P15"><text:tab/><text:tab/>aber trotzdem sehen. <text:span text:style-name="T265">Keine Konzentration nötig.</text:span></text:p>
      <text:p text:style-name="P14"><text:span text:style-name="T62">32+</text:span><text:tab/><text:tab/><text:span text:style-name="T266">Du kannst </text:span><text:span text:style-name="T267">Sonne, Mond und Sterne verdunkeln</text:span><text:span text:style-name="T266">. </text:span><text:span text:style-name="T267">Pro Runde werden</text:span></text:p>
      <text:p text:style-name="P16"><text:tab/><text:tab/>alle Lichtquellen in 150 m Umkreis w20% dunkler solange deine</text:p>
      <text:p text:style-name="P16"><text:tab/><text:tab/>Konzentration anhält. Danach dehnt sich der Bereich um w6 m pro</text:p>
      <text:p text:style-name="P14"><text:span text:style-name="T267"><text:tab/><text:tab/>Runde bis max. 300 m </text:span><text:span text:style-name="T268">pro ZS </text:span><text:span text:style-name="T267">aus. </text:span><text:span text:style-name="T253">Endet die Konzentration kommt das</text:span></text:p>
      <text:p text:style-name="P14"><text:tab/><text:tab/><text:span text:style-name="T253">Licht ebenso langsam wieder.</text:span></text:p>
      <text:p text:style-name="P14"/>
      <text:p text:style-name="P80"><text:span text:style-name="T345">1-</text:span><text:span text:style-name="T269">5</text:span><text:span text:style-name="T244"> </text:span>Kälte/Hitze widerstehen<text:span text:style-name="T220"><text:tab/><text:tab/><text:tab/><text:tab/><text:tab/><text:tab/><text:tab/><text:tab/><text:tab/></text:span><text:span text:style-name="T243">Regeln</text:span><text:span text:style-name="T221"> </text:span><text:span text:style-name="T254">2</text:span><text:span text:style-name="T255">64</text:span><text:span text:style-name="T254">,</text:span><text:span text:style-name="T221"> </text:span><text:span text:style-name="T243">Rules</text:span><text:span text:style-name="T221"> </text:span><text:span text:style-name="T254">2</text:span><text:span text:style-name="T255">66</text:span></text:p>
      <text:p text:style-name="P78"><text:span text:style-name="T255">Grad</text:span> 1, <text:span text:style-name="T242">1 Aktion, </text:span><text:span text:style-name="T270">selbst oder </text:span><text:span text:style-name="T271">mehrere</text:span>, &gt;<text:span text:style-name="T256">= 1</text:span><text:span text:style-name="T243"> </text:span><text:span text:style-name="T270">Runde</text:span> <text:span text:style-name="T242">Dauer, </text:span><text:span text:style-name="T271">kein Rettungswurf</text:span></text:p>
      <text:p text:style-name="P5"/>
      <text:p text:style-name="P5">Du <text:span text:style-name="T271">wirkst Schutz gegen entweder Kälte oder Hitze</text:span>. <text:span text:style-name="T271">Für beides 2 mal zaubern.</text:span></text:p>
      <text:p text:style-name="P25"/>
      <text:p text:style-name="P27">Zauber w20, <text:span text:style-name="T249">Umkehrung</text:span> w<text:span text:style-name="T249">16</text:span>:</text:p>
      <text:p text:style-name="P14"><text:span text:style-name="T38">1-11</text:span><text:tab/><text:tab/>Fehlschlag. </text:p>
      <text:p text:style-name="P14"><text:span text:style-name="T38">12-13</text:span><text:tab/><text:span text:style-name="T272">Du kannst für 1 Runde 5 Schaden ignorieren</text:span></text:p>
      <text:p text:style-name="P14"><text:span text:style-name="T38">14-17</text:span><text:tab/><text:span text:style-name="T93">Du kannst für w6+ZS Runden 5 Schaden ignorieren</text:span></text:p>
      <text:p text:style-name="P14"><text:span text:style-name="T38">18-19</text:span><text:tab/><text:span text:style-name="T93">Du kannst für w8+ZS Runden 10 Schaden </text:span><text:span text:style-name="T94">pro Runde </text:span><text:span text:style-name="T93">ignorieren</text:span></text:p>
      <text:p text:style-name="P14"><text:span text:style-name="T38">20-23</text:span><text:tab/><text:span text:style-name="T93">Du kannst für w8+ZS Runden 10 Schaden </text:span><text:span text:style-name="T94">pro Runde </text:span><text:span text:style-name="T93">ignorieren,</text:span></text:p>
      <text:p text:style-name="P84"><text:tab/><text:tab/>zusätzlich +4 auf Rettungswürfe gegen diesen Effekt</text:p>
      <text:p text:style-name="P14"><text:span text:style-name="T38">2</text:span><text:span text:style-name="T60">4</text:span><text:span text:style-name="T38">-2</text:span><text:span text:style-name="T60">7</text:span><text:tab/><text:span text:style-name="T93">Du </text:span><text:span text:style-name="T95">und deine Gefährten </text:span><text:span text:style-name="T93">können für 1 Phase in 3 m Umkreis</text:span></text:p>
      <text:p text:style-name="P84"><text:tab/><text:tab/>10 Schaden pro Runde ignorieren,</text:p>
      <text:p text:style-name="P84"><text:tab/><text:tab/>zusätzlich +2 auf Rettungswürfe gegen diesen Effekt</text:p>
      <text:p text:style-name="P14"><text:span text:style-name="T38">2</text:span><text:span text:style-name="T61">8</text:span><text:span text:style-name="T38">-2</text:span><text:span text:style-name="T61">9</text:span><text:tab/><text:span text:style-name="T93">Du </text:span><text:span text:style-name="T95">und deine Gefährten </text:span><text:span text:style-name="T93">können für 1 Phase in </text:span><text:span text:style-name="T96">6</text:span><text:span text:style-name="T93"> m Umkreis</text:span></text:p>
      <text:p text:style-name="P14"><text:span text:style-name="T93"><text:tab/><text:tab/></text:span><text:span text:style-name="T96">2</text:span><text:span text:style-name="T93">0 Schaden pro Runde ignorieren,</text:span></text:p>
      <text:p text:style-name="P14"><text:span text:style-name="T93"><text:tab/><text:tab/>zusätzlich +</text:span><text:span text:style-name="T96">4</text:span><text:span text:style-name="T93"> auf Rettungswürfe gegen diesen Effekt</text:span></text:p>
      <text:p text:style-name="P14"><text:span text:style-name="T62">30</text:span><text:span text:style-name="T38">-</text:span><text:span text:style-name="T62">31</text:span><text:tab/><text:span text:style-name="T93">Du </text:span><text:span text:style-name="T95">und deine Gefährten </text:span><text:span text:style-name="T93">können für </text:span><text:span text:style-name="T96">w10+ZS</text:span><text:span text:style-name="T93"> </text:span><text:span text:style-name="T96">Runden</text:span><text:span text:style-name="T93"> in </text:span><text:span text:style-name="T96">6</text:span><text:span text:style-name="T93"> m Umkreis</text:span></text:p>
      <text:p text:style-name="P14"><text:span text:style-name="T93"><text:tab/><text:tab/></text:span><text:span text:style-name="T96">2</text:span><text:span text:style-name="T93">0 Schaden pro Runde ignorieren, zusätzlich +</text:span><text:span text:style-name="T96">6</text:span><text:span text:style-name="T93"> auf Rettungswürfe</text:span></text:p>
      <text:p text:style-name="P14"><text:span text:style-name="T93"><text:tab/><text:tab/>gegen diesen Effekt, </text:span><text:span text:style-name="T96">durch Konzentration w10+ZS Runden verlängern</text:span></text:p>
      <text:p text:style-name="P14"><text:span text:style-name="T62">32+</text:span><text:tab/><text:tab/><text:span text:style-name="T93">Du </text:span><text:span text:style-name="T95">und deine Gefährten </text:span><text:span text:style-name="T93">können für </text:span><text:span text:style-name="T96">w</text:span><text:span text:style-name="T97">8</text:span><text:span text:style-name="T96">+ZS</text:span><text:span text:style-name="T93"> </text:span><text:span text:style-name="T97">Phasen</text:span><text:span text:style-name="T93"> in </text:span><text:span text:style-name="T97">15</text:span><text:span text:style-name="T93"> m Umkreis</text:span></text:p>
      <text:p text:style-name="P14"><text:span text:style-name="T93"><text:tab/><text:tab/></text:span><text:span text:style-name="T97">3</text:span><text:span text:style-name="T93">0 Schaden pro Runde ignorieren, zusätzlich +</text:span><text:span text:style-name="T96">6</text:span><text:span text:style-name="T93"> auf Rettungswürfe</text:span></text:p>
      <text:p text:style-name="P14"><text:span text:style-name="T138"><text:tab/><text:tab/>gegen diesen Effekt, </text:span><text:span text:style-name="T139">durch Konzentration w</text:span><text:span text:style-name="T140">8</text:span><text:span text:style-name="T139">+ZS </text:span><text:span text:style-name="T140">Phasen</text:span><text:span text:style-name="T139"> verlängern</text:span></text:p>
      <text:p text:style-name="P14"/>
      <text:p text:style-name="P81"><text:span text:style-name="T345">1-</text:span><text:span text:style-name="T269">7</text:span><text:span text:style-name="T244"> </text:span>Machtwort<text:span text:style-name="T220"><text:tab/><text:tab/><text:tab/><text:tab/><text:tab/><text:tab/><text:tab/><text:tab/><text:tab/><text:tab/><text:tab/><text:tab/></text:span><text:span text:style-name="T243">Regeln</text:span><text:span text:style-name="T221"> </text:span><text:span text:style-name="T254">2</text:span><text:span text:style-name="T255">6</text:span><text:span text:style-name="T275">6</text:span><text:span text:style-name="T254">,</text:span><text:span text:style-name="T221"> </text:span><text:span text:style-name="T243">Rules</text:span><text:span text:style-name="T221"> </text:span><text:span text:style-name="T254">2</text:span><text:span text:style-name="T255">6</text:span><text:span text:style-name="T275">8</text:span></text:p>
      <text:p text:style-name="P78"><text:span text:style-name="T275">Grad</text:span> 1, <text:span text:style-name="T242">1 </text:span><text:span text:style-name="T276">Runde</text:span><text:span text:style-name="T242">, </text:span><text:span text:style-name="T100">≤</text:span><text:span text:style-name="T242"> </text:span><text:span text:style-name="T276">9 m, </text:span><text:span text:style-name="T101">≥</text:span> 1 Runde <text:span text:style-name="T242">Dauer, </text:span>Willen<text:span text:style-name="T99">≥</text:span>Zauberwurf</text:p>
      <text:p text:style-name="P6"/>
      <text:p text:style-name="P6">Befehl in einem Wort. Rettungswurf +4 falls widernatürlich oder Selbstmord</text:p>
      <text:p text:style-name="P25"/>
      <text:p text:style-name="P25"><text:span text:style-name="T109">Zauber </text:span>w20:</text:p>
      <text:p text:style-name="P14"><text:span text:style-name="T38">1-11</text:span><text:tab/><text:tab/>Fehlschlag. </text:p>
      <text:p text:style-name="P14"><text:span text:style-name="T38">12-13</text:span><text:tab/>D<text:span text:style-name="T276">u erteilst einem Wesen innerhalb 9 m mit einem Wort einen Befehl</text:span></text:p>
      <text:p text:style-name="P14"><text:span text:style-name="T276"><text:tab/><text:tab/>für 1 Runde. </text:span><text:span text:style-name="T274">Willen </text:span><text:span text:style-name="T99">≥</text:span><text:span text:style-name="T274"> Zauberwurf negiert</text:span></text:p>
      <text:p text:style-name="P14"><text:span text:style-name="T38">14-17</text:span><text:tab/>D<text:span text:style-name="T276">u erteilst einem Wesen innerhalb 9 m mit einem Wort einen Befehl</text:span></text:p>
      <text:p text:style-name="P14"><text:span text:style-name="T276"><text:tab/><text:tab/>für w6+ZS Runden. </text:span><text:span text:style-name="T274">Willen </text:span><text:span text:style-name="T99">≥</text:span><text:span text:style-name="T274"> Zauberwurf negiert</text:span></text:p>
      <text:p text:style-name="P14"><text:span text:style-name="T38">18-19</text:span><text:tab/>D<text:span text:style-name="T276">u erteilst einem Wesen innerhalb 9 m mit einem Wort und einer</text:span></text:p>
      <text:p text:style-name="P14"><text:span text:style-name="T276"><text:tab/><text:tab/>Geste einen Befehl für w6+ZS Runden. </text:span><text:span text:style-name="T274">Willen </text:span><text:span text:style-name="T99">≥</text:span><text:span text:style-name="T274"> Zauberwurf negiert</text:span></text:p>
      <text:p text:style-name="P14"><text:span text:style-name="T38">20-23</text:span><text:tab/>D<text:span text:style-name="T276">u erteilst einem Wesen innerhalb </text:span><text:span text:style-name="T277">18</text:span><text:span text:style-name="T276"> m mit einem Wort </text:span><text:span text:style-name="T277">und einer</text:span></text:p>
      <text:p text:style-name="P14"><text:span text:style-name="T277"><text:tab/><text:tab/>Geste</text:span><text:span text:style-name="T276"> einen Befehl für </text:span><text:span text:style-name="T277">w6+ZS</text:span><text:span text:style-name="T276"> Runde</text:span><text:span text:style-name="T277">n</text:span><text:span text:style-name="T276">. </text:span><text:span text:style-name="T274">Willen </text:span><text:span text:style-name="T99">≥</text:span><text:span text:style-name="T274"> Zauberwurf negiert</text:span></text:p>
      <text:p text:style-name="P14"><text:span text:style-name="T38">2</text:span><text:span text:style-name="T63">4</text:span><text:span text:style-name="T38">-2</text:span><text:span text:style-name="T63">7</text:span><text:tab/>D<text:span text:style-name="T276">u erteilst </text:span><text:span text:style-name="T278">6</text:span><text:span text:style-name="T276"> Wesen innerhalb </text:span><text:span text:style-name="T277">18</text:span><text:span text:style-name="T276"> m mit einem Wort </text:span><text:span text:style-name="T277">und einer</text:span></text:p>
      <text:p text:style-name="P14"><text:span text:style-name="T277"><text:tab/><text:tab/>Geste</text:span><text:span text:style-name="T276"> einen Befehl für </text:span><text:span text:style-name="T277">w6+ZS</text:span><text:span text:style-name="T276"> </text:span><text:span text:style-name="T278">Phasen</text:span><text:span text:style-name="T276">. </text:span><text:span text:style-name="T274">Willen </text:span><text:span text:style-name="T99">≥</text:span><text:span text:style-name="T274"> Zauberwurf negiert</text:span></text:p>
      <text:p text:style-name="P14"><text:span text:style-name="T38">2</text:span><text:span text:style-name="T64">8</text:span><text:span text:style-name="T38">-2</text:span><text:span text:style-name="T64">9</text:span><text:tab/>D<text:span text:style-name="T276">u erteilst </text:span><text:span text:style-name="T278">pro ZS 6</text:span><text:span text:style-name="T276"> Wesen innerhalb </text:span><text:span text:style-name="T278">60</text:span><text:span text:style-name="T276"> m mit einem Wort </text:span><text:span text:style-name="T277">und einer</text:span></text:p>
      <text:p text:style-name="P14"><text:span text:style-name="T277"><text:tab/><text:tab/>Geste</text:span><text:span text:style-name="T276"> einen Befehl für </text:span><text:span text:style-name="T277">w</text:span><text:span text:style-name="T278">7</text:span><text:span text:style-name="T277">+ZS</text:span><text:span text:style-name="T276"> </text:span><text:span text:style-name="T278">Tage</text:span><text:span text:style-name="T276">. </text:span><text:span text:style-name="T274">Willen </text:span><text:span text:style-name="T99">≥</text:span><text:span text:style-name="T274"> Zauberwurf negiert</text:span></text:p>
      <text:p text:style-name="P14"><text:span text:style-name="T274"><text:tab/><text:tab/></text:span><text:span text:style-name="T279">täglich</text:span></text:p>
      <text:p text:style-name="P14"><text:span text:style-name="T65">30</text:span><text:span text:style-name="T38">-</text:span><text:span text:style-name="T65">31</text:span><text:tab/>D<text:span text:style-name="T276">u erteilst <text:s/></text:span><text:span text:style-name="T278">pro ZS </text:span><text:span text:style-name="T273">50</text:span><text:span text:style-name="T276"> Wesen innerhalb </text:span><text:span text:style-name="T273">1,5</text:span><text:span text:style-name="T276"> </text:span><text:span text:style-name="T273">k</text:span><text:span text:style-name="T276">m mit einem Wort </text:span><text:span text:style-name="T277">und</text:span></text:p>
      <text:p text:style-name="P14"><text:span text:style-name="T277"><text:tab/><text:tab/>einer Geste </text:span><text:span text:style-name="T276">einen Befehl für </text:span><text:span text:style-name="T277">w</text:span><text:span text:style-name="T278">7</text:span><text:span text:style-name="T277">+ZS</text:span><text:span text:style-name="T276"> </text:span><text:span text:style-name="T278">Tage</text:span><text:span text:style-name="T276">. </text:span><text:span text:style-name="T274">Willen </text:span><text:span text:style-name="T99">≥</text:span><text:span text:style-name="T274"> Zauberwurf negiert </text:span></text:p>
      <text:p text:style-name="P17"><text:tab/><text:tab/>täglich für TW &gt; 2</text:p>
      <text:p text:style-name="P14"><text:span text:style-name="T65">32+</text:span><text:tab/><text:tab/>D<text:span text:style-name="T276">u erteilst </text:span><text:span text:style-name="T273">allen sichtbaren</text:span><text:span text:style-name="T276"> Wesen mit einem Wort </text:span><text:span text:style-name="T277">und einer Geste</text:span></text:p>
      <text:p text:style-name="P14"><text:span text:style-name="T277"><text:tab/><text:tab/></text:span><text:span text:style-name="T276">einen Befehl für </text:span><text:span text:style-name="T277">w</text:span><text:span text:style-name="T278">7</text:span><text:span text:style-name="T277">+ZS</text:span><text:span text:style-name="T276"> </text:span><text:span text:style-name="T278">Tage</text:span><text:span text:style-name="T276">. </text:span><text:span text:style-name="T273">Maximal 10 Wesen pro ZS sind</text:span></text:p>
      <text:p text:style-name="P14"><text:span text:style-name="T141"><text:tab/><text:tab/>ausgenommen. </text:span><text:span text:style-name="T142">Willen </text:span><text:span text:style-name="T153">≥</text:span><text:span text:style-name="T142"> Zauberwurf negiert </text:span><text:span text:style-name="T141">täglich für TW &gt; 3</text:span></text:p>
      <text:p text:style-name="P110"><text:span text:style-name="T336">1-</text:span><text:span text:style-name="T337">8</text:span><text:span text:style-name="T244"> </text:span><text:span text:style-name="T337">Magie entdecken</text:span><text:span text:style-name="T220"><text:tab/><text:tab/><text:tab/><text:tab/><text:tab/><text:tab/><text:tab/><text:tab/><text:tab/><text:tab/><text:tab/></text:span><text:span text:style-name="T243">Regeln</text:span><text:span text:style-name="T221"> </text:span><text:span text:style-name="T254">2</text:span><text:span text:style-name="T337">67</text:span><text:span text:style-name="T254">,</text:span><text:span text:style-name="T221"> </text:span><text:span text:style-name="T243">Rules</text:span><text:span text:style-name="T221"> </text:span><text:span text:style-name="T254">2</text:span><text:span text:style-name="T255">6</text:span><text:span text:style-name="T337">0</text:span></text:p>
      <text:p text:style-name="P111"><text:span text:style-name="T275">Grad</text:span> 1, <text:span text:style-name="T335">2</text:span><text:span text:style-name="T281"> Aktion</text:span><text:span text:style-name="T335">en</text:span><text:span text:style-name="T281">, </text:span><text:span text:style-name="T335">9 m Kegel</text:span><text:span text:style-name="T281">,</text:span> <text:span text:style-name="T335">2</text:span><text:span text:style-name="T281"> Phase</text:span><text:span text:style-name="T335">n</text:span>, <text:span text:style-name="T342">manchmal </text:span><text:span text:style-name="T335">Willen</text:span><text:span text:style-name="T331">≥</text:span><text:span text:style-name="T98">ZW</text:span></text:p>
      <text:p text:style-name="P99"/>
      <text:p text:style-name="P99"><text:span text:style-name="T338">Du weißt ob eine Verzauberung auf einer Person, Ort oder Objekt liegt in einem Kegel</text:span></text:p>
      <text:p text:style-name="P100">der von deinem Heiligen Symbol 9m weit und 9m breit ausstrahlt.</text:p>
      <text:p text:style-name="P107"/>
      <text:p text:style-name="P107"><text:span text:style-name="T109">Zauber </text:span>w20:</text:p>
      <text:p text:style-name="P101"><text:span text:style-name="T38">1-11</text:span><text:tab/><text:tab/>Fehlschlag. </text:p>
      <text:p text:style-name="P102"><text:span text:style-name="T38">12-13</text:span><text:tab/><text:span text:style-name="T340">D</text:span><text:span text:style-name="T339">u erkennst Verzauberungen, aber z.B. nur bei einer Person wenn diese einen</text:span></text:p>
      <text:p text:style-name="P102"><text:span text:style-name="T339"><text:tab/><text:tab/>magischen Gegenstand hat und nicht die Art der Verzauberung. 1 m Holz, 2,5 cm</text:span></text:p>
      <text:p text:style-name="P102"><text:span text:style-name="T339"><text:tab/><text:tab/>Metall oder 30 cm Stein </text:span><text:span text:style-name="T340">verdeckt</text:span><text:span text:style-name="T339">. </text:span><text:span text:style-name="T79">Willen </text:span><text:span text:style-name="T103">≥</text:span><text:span text:style-name="T79"> Z</text:span><text:span text:style-name="T80">W</text:span><text:span text:style-name="T79"> negiert.</text:span></text:p>
      <text:p text:style-name="P102"><text:span text:style-name="T38">14-17</text:span><text:tab/><text:span text:style-name="T340">D</text:span><text:span text:style-name="T339">u erkennst Verzauberungen, aber z.B. nur bei einer Person wenn diese einen</text:span></text:p>
      <text:p text:style-name="P102"><text:span text:style-name="T339"><text:tab/><text:tab/>magischen Gegenstand hat und nicht die Art der Verzauberung. 1 m Holz, 2,5 cm</text:span></text:p>
      <text:p text:style-name="P102"><text:span text:style-name="T339"><text:tab/><text:tab/>Metall oder 30 cm Stein </text:span><text:span text:style-name="T340">verdeckt</text:span><text:span text:style-name="T339">. </text:span><text:span text:style-name="T78">Kein Rettungswurf.</text:span></text:p>
      <text:p text:style-name="P103"><text:span text:style-name="T38">18-19</text:span><text:tab/><text:span text:style-name="T340">D</text:span><text:span text:style-name="T339">u erkennst Verzauberungen </text:span><text:span text:style-name="T340">und was genau verzaubert ist und grob wie stark<text:line-break/><text:tab/><text:tab/>(z.B. Zaubergrad, Bonus).</text:span><text:span text:style-name="T339"> 1 m Holz, 2,5 cm Metall oder 30 cm Stein </text:span><text:span text:style-name="T340">verdeckt</text:span><text:span text:style-name="T339">.</text:span></text:p>
      <text:p text:style-name="P103"><text:span text:style-name="T38">20-23</text:span><text:tab/><text:span text:style-name="T340">D</text:span><text:span text:style-name="T339">u erkennst Verzauberungen </text:span><text:span text:style-name="T341">und </text:span><text:span text:style-name="T82">nicht sterbliche Wesen</text:span><text:span text:style-name="T341"> (Externare, Dämonen,</text:span></text:p>
      <text:p text:style-name="P103"><text:span text:style-name="T341"><text:tab/><text:tab/>Teufel, Engel, Untote) </text:span><text:span text:style-name="T340">und was genau verzaubert ist und grob wie stark<text:line-break/><text:tab/><text:tab/>(z.B. Zaubergrad, Bonus).</text:span><text:span text:style-name="T339"> 1 m Holz, 2,5 cm Metall oder 30 cm Stein </text:span><text:span text:style-name="T340">verdeckt</text:span><text:span text:style-name="T339">.</text:span></text:p>
      <text:p text:style-name="P103"><text:span text:style-name="T38">2</text:span><text:span text:style-name="T63">4</text:span><text:span text:style-name="T38">-2</text:span><text:span text:style-name="T63">7</text:span><text:tab/><text:span text:style-name="T340">D</text:span><text:span text:style-name="T339">u erkennst Verzauberungen </text:span><text:span text:style-name="T341">und nicht sterbliche Wesen (Externare, Dämonen,</text:span></text:p>
      <text:p text:style-name="P103"><text:span text:style-name="T341"><text:tab/><text:tab/>Teufel, Engel, Untote) </text:span><text:span text:style-name="T340">und was </text:span><text:span text:style-name="T80">genau</text:span><text:span text:style-name="T340"> verzaubert ist und wie stark (</text:span><text:span text:style-name="T343">Zauber,<text:line-break/><text:tab/><text:tab/></text:span><text:span text:style-name="T340">Zaubergrad, Bonus, </text:span><text:span text:style-name="T343">etc</text:span><text:span text:style-name="T340">). </text:span><text:span text:style-name="T81">Keine Verdeckung.</text:span></text:p>
      <text:p text:style-name="P104"><text:span text:style-name="T38">2</text:span><text:span text:style-name="T64">8</text:span><text:span text:style-name="T38">-2</text:span><text:span text:style-name="T64">9</text:span><text:tab/><text:span text:style-name="T340">D</text:span><text:span text:style-name="T339">u erkennst Verzauberungen </text:span><text:span text:style-name="T341">und nicht sterbliche Wesen (Externare, Dämonen,</text:span></text:p>
      <text:p text:style-name="P105"><text:span text:style-name="T341"><text:tab/><text:tab/>Teufel, Engel, Untote) </text:span><text:span text:style-name="T340">und was genau verzaubert ist und wie stark (</text:span><text:span text:style-name="T343">Zauber,<text:line-break/><text:tab/><text:tab/></text:span><text:span text:style-name="T340">Zaubergrad, Bonus, </text:span><text:span text:style-name="T343">etc</text:span><text:span text:style-name="T340">) </text:span><text:span text:style-name="T81">auf 36 m.</text:span></text:p>
      <text:p text:style-name="P105"><text:span text:style-name="T65">30</text:span><text:span text:style-name="T38">-</text:span><text:span text:style-name="T65">31</text:span><text:tab/><text:span text:style-name="T340">D</text:span><text:span text:style-name="T339">u erkennst Verzauberungen </text:span><text:span text:style-name="T341">und nicht sterbliche Wesen (Externare, Dämonen,</text:span></text:p>
      <text:p text:style-name="P105"><text:span text:style-name="T341"><text:tab/><text:tab/>Teufel, Engel, Untote) </text:span><text:span text:style-name="T340">und was genau verzaubert ist und wie stark (</text:span><text:span text:style-name="T343">Zauber,<text:line-break/><text:tab/><text:tab/></text:span><text:span text:style-name="T340">Zaubergrad, Bonus, </text:span><text:span text:style-name="T343">etc</text:span><text:span text:style-name="T340">) </text:span><text:span text:style-name="T344">auf 36 m und </text:span><text:span text:style-name="T81">für 4 Phasen.</text:span></text:p>
      <text:p text:style-name="P106"><text:span text:style-name="T65">32+</text:span><text:tab/><text:tab/><text:span text:style-name="T340">D</text:span><text:span text:style-name="T339">u erkennst Verzauberungen </text:span><text:span text:style-name="T341">und nicht sterbliche Wesen (Externare, Dämonen,</text:span></text:p>
      <text:p text:style-name="P106"><text:span text:style-name="T148"><text:tab/><text:tab/>Teufel, Engel, Untote) </text:span><text:span text:style-name="T149">und was genau verzaubert ist und wie stark (</text:span><text:span text:style-name="T150">Zauber,<text:line-break/><text:tab/><text:tab/></text:span><text:span text:style-name="T149">Zaubergrad, Bonus, </text:span><text:span text:style-name="T150">etc</text:span><text:span text:style-name="T149">) </text:span><text:span text:style-name="T152">in deiner Sichtlinie</text:span><text:span text:style-name="T151"> und </text:span><text:span text:style-name="T156">für </text:span><text:span text:style-name="T157">1</text:span><text:span text:style-name="T156"> </text:span><text:span text:style-name="T157">Stunde</text:span><text:span text:style-name="T156">.</text:span></text:p>
      <text:p text:style-name="P82"><text:span text:style-name="T345">1-</text:span><text:span text:style-name="T269">9</text:span><text:span text:style-name="T244"> </text:span>Schutz vor <text:span text:style-name="T289">Gutem</text:span><text:span text:style-name="T220"><text:tab/><text:tab/><text:tab/><text:tab/><text:tab/><text:tab/><text:tab/><text:tab/><text:tab/><text:tab/><text:tab/></text:span><text:span text:style-name="T243">Regeln</text:span><text:span text:style-name="T221"> </text:span><text:span text:style-name="T254">2</text:span><text:span text:style-name="T255">6</text:span><text:span text:style-name="T275">9</text:span><text:span text:style-name="T254">,</text:span><text:span text:style-name="T221"> </text:span><text:span text:style-name="T243">Rules</text:span><text:span text:style-name="T221"> </text:span><text:span text:style-name="T254">2</text:span><text:span text:style-name="T255">6</text:span><text:span text:style-name="T275">5</text:span></text:p>
      <text:p text:style-name="P78"><text:span text:style-name="T275">Grad</text:span> 1, <text:span text:style-name="T281">1 Aktion, selbst/mehrere,</text:span> <text:span text:style-name="T281">1 Phase/ZS</text:span> Dauer, <text:span text:style-name="T281">variabler </text:span>Rettungswurf</text:p>
      <text:p text:style-name="P4"/>
      <text:p text:style-name="P4">Schutz vor unheiliger Gesinnung und allen Gefahren, auch unbekannten.</text:p>
      <text:p text:style-name="P14"/>
      <text:p text:style-name="P25"><text:span text:style-name="T109">Zauber </text:span>w20:</text:p>
      <text:p text:style-name="P14"><text:span text:style-name="T38">1-11</text:span><text:tab/><text:tab/>Fehlschlag.</text:p>
      <text:p text:style-name="P14"><text:span text:style-name="T38">12-13</text:span><text:tab/>D<text:span text:style-name="T282">u</text:span> erhältst +1 auf Rettungswürfe gegen <text:span text:style-name="T289">gute</text:span> Effekte, Wesen, Untote</text:p>
      <text:p text:style-name="P14"><text:tab/><text:tab/>und alles <text:span text:style-name="T282">U</text:span>nheilig<text:span text:style-name="T282">e</text:span></text:p>
      <text:p text:style-name="P14"><text:span text:style-name="T38">14-17</text:span><text:tab/>D<text:span text:style-name="T282">u</text:span> erhäl<text:span text:style-name="T282">ts</text:span>t +1 auf Rettungswürfe gegen <text:span text:style-name="T289">gute</text:span> Effekte, Wesen, Untote</text:p>
      <text:p text:style-name="P14"><text:tab/><text:tab/>und alles <text:span text:style-name="T282">U</text:span>nheilig<text:span text:style-name="T282">e. </text:span>Zusätzlich bekommen alle <text:span text:style-name="T283">Angriffe</text:span> von <text:s/><text:span text:style-name="T289">guten</text:span></text:p>
      <text:p text:style-name="P14"><text:tab/><text:tab/>oder unheiligen Wesen <text:span text:style-name="T284">einen </text:span><text:span text:style-name="T285">Malus </text:span><text:span text:style-name="T284">von -1</text:span>.</text:p>
      <text:p text:style-name="P14"><text:span text:style-name="T38">18-19</text:span> <text:tab/>D<text:span text:style-name="T282">u</text:span> erhäl<text:span text:style-name="T282">ts</text:span>t +1 auf Rettungswürfe gegen <text:span text:style-name="T289">gute</text:span> Effekte, Wesen, Untote</text:p>
      <text:p text:style-name="P14"><text:tab/><text:tab/>und alles <text:span text:style-name="T282">U</text:span>nheilig<text:span text:style-name="T282">e. </text:span>Zusätzlich bekommen alle <text:span text:style-name="T283">Angriffe</text:span> von <text:s/><text:span text:style-name="T289">guten</text:span></text:p>
      <text:p text:style-name="P14"><text:tab/><text:tab/>oder unheiligen Wesen einen Malus von -1 <text:span text:style-name="T283">und Schaden wird </text:span>um 1</text:p>
      <text:p text:style-name="P14"><text:tab/><text:tab/>Punkt pro Würfel reduziert (min. Schaden pro Würfel: 1).</text:p>
      <text:p text:style-name="P14"><text:span text:style-name="T38">20-23</text:span><text:tab/>D<text:span text:style-name="T282">u</text:span> <text:span text:style-name="T286">und </text:span><text:span text:style-name="T287">deine </text:span><text:span text:style-name="T286">Gefährten innerhalb 3 m </text:span>erh<text:span text:style-name="T286">a</text:span>l<text:span text:style-name="T282">t</text:span><text:span text:style-name="T286">et </text:span>+1 auf Rettungswürfe</text:p>
      <text:p text:style-name="P14"><text:tab/><text:tab/>gegen <text:span text:style-name="T289">gute</text:span> Effekte, Wesen, Untote und alles <text:span text:style-name="T282">U</text:span>nheilig<text:span text:style-name="T282">e. </text:span>Zusätzlich</text:p>
      <text:p text:style-name="P14"><text:tab/><text:tab/>bekommen alle <text:span text:style-name="T283">Angriffe</text:span> von <text:span text:style-name="T289">guten</text:span> oder unheiligen Wesen einen</text:p>
      <text:p text:style-name="P14"><text:tab/><text:tab/>Malus von -1 <text:span text:style-name="T283">und Schaden wird </text:span>um 1 Punkt pro Würfel reduziert</text:p>
      <text:p text:style-name="P14"><text:tab/><text:tab/>(min. Schaden pro Würfel: 1).</text:p>
      <text:p text:style-name="P14"><text:span text:style-name="T38">2</text:span><text:span text:style-name="T66">4</text:span><text:span text:style-name="T38">-2</text:span><text:span text:style-name="T66">7</text:span><text:tab/>D<text:span text:style-name="T282">u</text:span> <text:span text:style-name="T286">und </text:span><text:span text:style-name="T287">deine </text:span><text:span text:style-name="T286">Gefährten innerhalb </text:span><text:span text:style-name="T288">6</text:span><text:span text:style-name="T286"> m </text:span>erh<text:span text:style-name="T286">a</text:span>l<text:span text:style-name="T282">t</text:span><text:span text:style-name="T286">et </text:span>+<text:span text:style-name="T288">2</text:span> auf Rettungswürfe</text:p>
      <text:p text:style-name="P14"><text:tab/><text:tab/>gegen <text:span text:style-name="T289">gute</text:span> Effekte, Wesen, Untote und alles <text:span text:style-name="T282">U</text:span>nheilig<text:span text:style-name="T282">e. </text:span>Zusätzlich</text:p>
      <text:p text:style-name="P14"><text:tab/><text:tab/>bekommen alle <text:span text:style-name="T283">Angriffe</text:span> von <text:span text:style-name="T289">guten</text:span> oder unheiligen Wesen einen</text:p>
      <text:p text:style-name="P14"><text:tab/><text:tab/>Malus von -<text:span text:style-name="T288">2</text:span> <text:span text:style-name="T283">und Schaden wird </text:span>um <text:span text:style-name="T288">2</text:span> Punkt<text:span text:style-name="T288">e</text:span> pro Würfel reduziert</text:p>
      <text:p text:style-name="P14"><text:tab/><text:tab/>(min. Schaden pro Würfel: <text:span text:style-name="T288">1</text:span>).</text:p>
      <text:p text:style-name="P14"><text:span text:style-name="T38">2</text:span><text:span text:style-name="T66">8</text:span><text:span text:style-name="T38">-2</text:span><text:span text:style-name="T66">9</text:span><text:tab/>D<text:span text:style-name="T282">u</text:span> <text:span text:style-name="T286">und </text:span><text:span text:style-name="T287">deine </text:span><text:span text:style-name="T286">Gefährten innerhalb </text:span><text:span text:style-name="T280">9</text:span><text:span text:style-name="T286"> m </text:span>erh<text:span text:style-name="T286">a</text:span>l<text:span text:style-name="T282">t</text:span><text:span text:style-name="T286">et </text:span>+<text:span text:style-name="T280">3</text:span> auf Rettungswürfe</text:p>
      <text:p text:style-name="P14"><text:tab/><text:tab/>gegen <text:span text:style-name="T289">gute</text:span> Effekte, Wesen, Untote und alles <text:span text:style-name="T282">U</text:span>nheilig<text:span text:style-name="T282">e. </text:span>Zusätzlich</text:p>
      <text:p text:style-name="P14"><text:tab/><text:tab/>bekommen alle <text:span text:style-name="T283">Angriffe</text:span> von <text:span text:style-name="T289">guten</text:span> oder unheiligen Wesen einen</text:p>
      <text:p text:style-name="P14"><text:tab/><text:tab/>Malus von -<text:span text:style-name="T280">3</text:span> <text:span text:style-name="T283">und Schaden wird </text:span>um <text:span text:style-name="T280">3</text:span> Punkt<text:span text:style-name="T288">e</text:span> pro Würfel reduziert</text:p>
      <text:p text:style-name="P14"><text:tab/><text:tab/>(min. Schaden pro Würfel: <text:span text:style-name="T288">1</text:span>).</text:p>
      <text:p text:style-name="P14"><text:span text:style-name="T67">30</text:span><text:span text:style-name="T38">-</text:span><text:span text:style-name="T67">31</text:span><text:tab/>D<text:span text:style-name="T282">u</text:span> <text:span text:style-name="T286">und </text:span><text:span text:style-name="T287">deine </text:span><text:span text:style-name="T286">Gefährten innerhalb </text:span><text:span text:style-name="T280">12</text:span><text:span text:style-name="T286">m </text:span>erh<text:span text:style-name="T286">a</text:span>l<text:span text:style-name="T282">t</text:span><text:span text:style-name="T286">et </text:span>+<text:span text:style-name="T280">4</text:span> auf Rettungswürfe</text:p>
      <text:p text:style-name="P14"><text:tab/><text:tab/>gegen <text:span text:style-name="T289">gute</text:span> Effekte, Wesen, Untote und alles <text:span text:style-name="T282">U</text:span>nheilig<text:span text:style-name="T282">e. </text:span>Zusätzlich</text:p>
      <text:p text:style-name="P14"><text:tab/><text:tab/>bekommen alle <text:span text:style-name="T283">Angriffe</text:span> von <text:span text:style-name="T289">guten</text:span> oder unheiligen Wesen einen</text:p>
      <text:p text:style-name="P14"><text:tab/><text:tab/>Malus von -<text:span text:style-name="T280">4</text:span> <text:span text:style-name="T283">und Schaden wird </text:span>um <text:span text:style-name="T280">4</text:span> Punkt<text:span text:style-name="T288">e</text:span> pro Würfel reduziert</text:p>
      <text:p text:style-name="P14"><text:tab/><text:tab/>(min. Schaden pro Würfel: <text:span text:style-name="T288">1</text:span>).<text:span text:style-name="T143"><text:line-break/></text:span><text:span text:style-name="T154">3</text:span><text:span text:style-name="T155">2+</text:span><text:span text:style-name="T137"><text:tab/><text:tab/>D</text:span><text:span text:style-name="T144">u</text:span><text:span text:style-name="T137"> </text:span><text:span text:style-name="T145">und </text:span><text:span text:style-name="T146">deine </text:span><text:span text:style-name="T145">Gefährten innerhalb </text:span><text:span text:style-name="T143">12</text:span><text:span text:style-name="T145">m </text:span><text:span text:style-name="T137">erh</text:span><text:span text:style-name="T145">a</text:span><text:span text:style-name="T137">l</text:span><text:span text:style-name="T144">t</text:span><text:span text:style-name="T145">et </text:span><text:span text:style-name="T137">+</text:span><text:span text:style-name="T143">4</text:span><text:span text:style-name="T137"> auf Rettungswürfe </text:span>gegen <text:span text:style-name="T289">gute<text:line-break/><text:tab/><text:tab/></text:span>Effekte, Wesen und alles <text:span text:style-name="T282">U</text:span>nheilig<text:span text:style-name="T282">e. </text:span>Zusätzlich bekommen alle <text:span text:style-name="T283">Angriffe</text:span> von <text:span text:style-name="T289">guten<text:line-break/><text:tab/><text:tab/></text:span>oder unheiligen Wesen einen Malus von -<text:span text:style-name="T280">4</text:span> <text:span text:style-name="T283">und Schaden wird </text:span>um <text:span text:style-name="T280">4</text:span> Punkt<text:span text:style-name="T288">e</text:span> pro<text:line-break/><text:tab/><text:tab/>Würfel reduziert (min. Schaden pro Würfel: <text:span text:style-name="T288">1</text:span>). <text:span text:style-name="T147">Jedes gute oder unheilige Wesen<text:line-break/><text:tab/><text:tab/>dass sich auf 12 m an dich heran bewegt erleidet 2w6+ZS Schaden je Runde.</text:span><text:span text:style-name="T145"> </text:span></text:p>
      <text:p text:style-name="P66"><text:tab/></text:p>
      <text:p text:style-name="P7">Patzer <text:span text:style-name="T15">w4-w16</text:span></text:p>
      <text:p text:style-name="P19">0-<text:tab/>Du verfehlst dein Ziel, verursachst aber keinen anderen Schaden.</text:p>
      <text:p text:style-name="P19">1<text:tab/>Dein Schlag macht dich zum Gespött der Gruppe, verursacht aber keinen</text:p>
      <text:p text:style-name="P19"><text:tab/>Schaden.</text:p>
      <text:p text:style-name="P19">2<text:tab/>Du stolperst, kannst dich aber durch einen Reflexwurf mit Schwierigkeit 10</text:p>
      <text:p text:style-name="P19"><text:tab/>retten; andernfalls musst du die nächste Runde liegend verbringen.</text:p>
      <text:p text:style-name="P19">3<text:tab/>Deine Waffe löst sich aus deiner Hand. Du greifst schnell um, bekommst</text:p>
      <text:p text:style-name="P19"><text:tab/>die Waffe aber nicht richtig zu fassen. <text:span text:style-name="T295">N</text:span>ächste<text:span text:style-name="T295">r</text:span> Angriff -2.</text:p>
      <text:p text:style-name="P19">4<text:tab/>Deine Waffe ist beschädigt: Eine Bogensehne reißt, ein Schwertgriff fällt</text:p>
      <text:p text:style-name="P19"><text:tab/>ab oder ein Schussmechanismu<text:span text:style-name="T296">s</text:span> klemmt. Die Waffe kann mit 10 Minuten</text:p>
      <text:p text:style-name="P19"><text:tab/>Arbeit repariert werden, ist aber vorerst nutzlos.</text:p>
      <text:p text:style-name="P19">5<text:tab/>Du stolperst, fällst und verschwendest diese Aktion. Du liegst am Boden</text:p>
      <text:p text:style-name="P19"><text:tab/>und musst eine Aktion nutzen, um in der nächsten Runde aufzustehen.</text:p>
      <text:p text:style-name="P19">6<text:tab/>Deine Waffe verheddert sich in deiner Rüstung. Du musst die nächste</text:p>
      <text:p text:style-name="P19"><text:tab/>Runde nutzen, um sie zu entwirren. Zusätzlich wird dein Rüstungsbonus</text:p>
      <text:p text:style-name="P19"><text:tab/>um 1 reduziert, bis du 10 Minuten <text:span text:style-name="T295">lang die Rüstung in Ordnung bringst</text:span>.</text:p>
      <text:p text:style-name="P19">7<text:tab/>Du lässt deine Waffe fallen. Du musst sie aufheben oder bei deiner</text:p>
      <text:p text:style-name="P19"><text:tab/>nächsten Aktion eine neue ziehen.</text:p>
      <text:p text:style-name="P19">8<text:tab/>Du schlägst versehentlich deine Waffe gegen einen festen, unnachgiebigen</text:p>
      <text:p text:style-name="P19"><text:tab/>Gegenstand (Stein, <text:span text:style-name="T297">Mau</text:span>er, Boden). Gewöhnliche Waffen sind ruiniert,</text:p>
      <text:p text:style-name="P19"><text:tab/>magische Waffen sind nicht betroffen.</text:p>
      <text:p text:style-name="P19">9<text:tab/>Du stolperst, was eine große Lücke in deiner Verteidigung öffnet. Der</text:p>
      <text:p text:style-name="P19"><text:tab/>nächste Gegner, der dich angreift, erhält einen Bonus von +2 auf seinen</text:p>
      <text:p text:style-name="P19"><text:tab/>Angriffswurf.</text:p>
      <text:p text:style-name="P19">10<text:tab/>Du hättest deine Rüstung in Schuss halten sollen! Die Gelenke deiner</text:p>
      <text:p text:style-name="P19"><text:tab/>Rüstung verklemmen und du bleibst an Ort und Stelle stehen. Für <text:span text:style-name="T297">w</text:span>3</text:p>
      <text:p text:style-name="P19"><text:tab/>Runden kannst du dich nicht bewegen oder angreifen. Ungerüstete</text:p>
      <text:p text:style-name="P19"><text:tab/>Charaktere sind davon nicht betroffen.</text:p>
      <text:p text:style-name="P19">11<text:tab/>Dein wilder Schwung lässt dich aus dem Gleichgewicht geraten. Du</text:p>
      <text:p text:style-name="P19"><text:tab/>erhältst einen Malus von -4 auf deinen nächsten Angriffswurf.</text:p>
      <text:p text:style-name="P19">12<text:tab/>Du schlägst versehentlich nach einem zufällig bestimmten Gefährten in</text:p>
      <text:p text:style-name="P19"><text:tab/>Reichweite. Wiederhole deinen Angriffswurf, aber nun gegen diesen</text:p>
      <text:p text:style-name="P19"><text:tab/>Gefährten.</text:p>
      <text:p text:style-name="P20">13<text:tab/>Du stolperst übel und fällst hart: w3 Schaden und du liegst am Boden </text:p>
      <text:p text:style-name="P20">14<text:tab/>Du rutschst aus und fällst auf den Rücken. <text:s/>Du musst die nächste Runde im </text:p>
      <text:p text:style-name="P20"><text:tab/>Liegen kämpfen (-1w/+2), bevor du dich aufrichten kannst.</text:p>
      <text:p text:style-name="P20">15<text:tab/>Du schaffst es irgendwie dich <text:span text:style-name="T295">mit dem Angriff </text:span>selbst zu verletzen.</text:p>
      <text:p text:style-name="P20">16+<text:tab/>Du triffst dich versehentlich selbst und erhältst Schaden+1. <text:span text:style-name="T295">Außerdem</text:span></text:p>
      <text:p text:style-name="P20"><text:span text:style-name="T131"><text:tab/>fällst du auf den Rücken und kannst </text:span><text:span text:style-name="T168">nur</text:span><text:span text:style-name="T131"> </text:span><text:span text:style-name="T168">mit </text:span><text:span text:style-name="T131">Geschick 16 </text:span><text:span text:style-name="T168">aufstehen</text:span><text:span text:style-name="T131">.</text:span></text:p>
      <text:p text:style-name="P58"/>
      <text:p text:style-name="P59">Volltreffer Tabelle III für Kleriker, Hobbits, Krieger (1-2) und Zwerge (1-3)</text:p>
      <text:p text:style-name="P33"><text:span text:style-name="T158">0-<text:tab/>Blinde Kampfwut! +w</text:span><text:span text:style-name="T159">12</text:span><text:span text:style-name="T158"> Schaden, aber auch w4 Schaden für deinen nächsten</text:span></text:p>
      <text:p text:style-name="P50"><text:tab/>Gefährten.# [Kampfwut: +w12 Schaden je PER oder INT]</text:p>
      <text:p text:style-name="P49">1<text:tab/>Kraftvoller Schlag: +w6 Schaden.</text:p>
      <text:p text:style-name="P49">2<text:tab/>Angriff wirft den Gegner zu Boden (Gegner am Boden: +2).</text:p>
      <text:p text:style-name="P49">3<text:tab/>Gegner läuft genau in den Schlag: +w8 Schaden.</text:p>
      <text:p text:style-name="P49">4<text:tab/>Schlag lässt den Gegner in die Knie gehen. Greife gleich nochmal an.</text:p>
      <text:p text:style-name="P49">5<text:tab/>Nase explodiert in Wolke von Blut: +w6 Schaden, w4 Runden ohne Geruch</text:p>
      <text:p text:style-name="P49">6<text:tab/>Brutaler Treffer, mehrere Rippen gebrochen! +w8 Schaden.</text:p>
      <text:p text:style-name="P49">7<text:tab/>Treffer auf die Hand! Seine Waffe fliegt w6+1,5 m weit weg.</text:p>
      <text:p text:style-name="P49">8<text:tab/>Schlag streift den Kopf! +1w6 Schaden und er ist für 6 Tage taub.</text:p>
      <text:p text:style-name="P49">9<text:tab/>Oberschenkelhalsknochen zerschmettert! +2w6 Schaden und -3 m Bewegung bis geheilt.</text:p>
      <text:p text:style-name="P49">10<text:tab/>Du zerschmetterst die Waffe des Gegners, Metallsplitter fliegen umher.</text:p>
      <text:p text:style-name="P49">11<text:tab/>Bauchtreffer verursacht starke Blutung. Ohne Heilung in w5 Runden tot.</text:p>
      <text:p text:style-name="P49">12<text:tab/>Treffer auf die Schläfe! Zähigkeit 10 + deine Stufe oder er wird bewusstlos.</text:p>
      <text:p text:style-name="P49">13<text:tab/>Unterkiefer gebrochen! Blut und Zähne fliegen umher: +w8 Schaden</text:p>
      <text:p text:style-name="P49">14<text:tab/>Körpertreffer! +2w8 Schaden</text:p>
      <text:p text:style-name="P49">15<text:tab/>Schulter ausgerenkt: +w8 Schaden und der Schildarm hängt kraftlos herab</text:p>
      <text:p text:style-name="P49">16<text:tab/>Schlag zerschmettert die Waffenhand: -4 auf alle Angriffswürfe</text:p>
      <text:p text:style-name="P49">17<text:tab/>Schlag schmettert Gegner zu Boden: greife gleich nochmal an.</text:p>
      <text:p text:style-name="P49">18<text:tab/>Stirn getroffen, graue Pampe rinnt herab. +w8 Schaden, -w4 Intelligenz und</text:p>
      <text:p text:style-name="P49"><text:tab/>-w4 Persönlichkeit</text:p>
      <text:p text:style-name="P49">19<text:tab/>Brustkorb getroffen: +2w8 Schaden</text:p>
      <text:p text:style-name="P49">20<text:tab/>Brust getroffen: +w8 Schaden und Betäubung für w3 Runden.</text:p>
      <text:p text:style-name="P49">21<text:tab/>Bein zertrümmert: +2w6 Schaden, halbe Bewegung. Greife gleich nochmal an.</text:p>
      <text:p text:style-name="P49">22<text:tab/>Waffenarm zertrümmert! Arm nicht mehr benutzbar, Waffe am Boden.</text:p>
      <text:p text:style-name="P49">23<text:tab/>Loch im Kopf: +2w8 Schaden, -w4 Intelligenz und -w4 Persönlichkeit.</text:p>
      <text:p text:style-name="P49">24<text:tab/>Volltreffer auf Kehlkopf: +2w8 Schaden und stolpert für w4 Runden umher.</text:p>
      <text:p text:style-name="P49">25<text:tab/>Rippen durch die Lunge getrieben: Gegner verliert 50% der LP und kotzt Blut.</text:p>
      <text:p text:style-name="P49">26<text:tab/>Gesicht zerschmettert, Augen zerstört: +2w8 Schaden und Gegner ist blind.</text:p>
      <text:p text:style-name="P49">27<text:tab/>Volltreffer auf Brust: +3w8 Schaden und Zähigkeit 15 + deine Stufe oder bewusstlos</text:p>
      <text:p text:style-name="P49">28+ Wirbelsäulentreffer: +3w8 Schaden und Zähigkeit 15 + deine Stufe oder gelähmt</text:p>
      <text:p text:style-name="P49"/>
      <text:p text:style-name="P30"/>
      <text:p text:style-name="P29">Tabelle 5-7: Göttliche Ungnade</text:p>
      <text:p text:style-name="P28">1<text:tab/>Du musst Buße tun <text:span text:style-name="T202">und</text:span> darfst 10 Minuten nur noch Gesänge und Gebetslieder von dir geben. *</text:p>
      <text:p text:style-name="P28">2<text:tab/>Du musst sofort um Vergebung bitten und dazu mindestens eine Stunde <text:span text:style-name="T203">am Stück </text:span>beten. Gelingt <text:span text:style-name="T203">es dir</text:span> in</text:p>
      <text:p text:style-name="P28"><text:tab/>den folgenden 2 Stunden nicht, ernte<text:span text:style-name="T203">s</text:span>t <text:span text:style-name="T203">du</text:span> das Missfallen <text:span text:style-name="T203">d</text:span>einer Gottheit <text:span text:style-name="T203">und</text:span> erhältst -1 auf all<text:span text:style-name="T298">e<text:line-break/><text:tab/></text:span>Zauberwürfe, bis <text:span text:style-name="T203">du</text:span> die volle Stunde beendet ha<text:span text:style-name="T203">s</text:span>t. *</text:p>
      <text:p text:style-name="P28">3<text:tab/>Du musst die Macht deine<text:span text:style-name="T204">s</text:span> Gott<text:span text:style-name="T204">es</text:span> mehren, indem du bis zum Sonnenaufgang einen neuen Anhänger</text:p>
      <text:p text:style-name="P28"><text:tab/>finde<text:span text:style-name="T202">st</text:span> <text:span text:style-name="T204">oder</text:span> für 24 Stunden -1 auf alle Würfe <text:span text:style-name="T202">erleidest</text:span>.</text:p>
      <text:p text:style-name="P28">4<text:tab/>Du erleidest sofort -1 auf alle Zauberwürfe bis zum nächsten Tag.</text:p>
      <text:p text:style-name="P28">5<text:tab/>D<text:span text:style-name="T205">u</text:span> muss<text:span text:style-name="T205">t</text:span> <text:span text:style-name="T205">d</text:span>ich einer Prüfung <text:span text:style-name="T205">d</text:span>einer Demut unterziehen. Für den Rest des Tages muss<text:span text:style-name="T205">t</text:span> <text:span text:style-name="T205">du</text:span> <text:span text:style-name="T205">dich </text:span>allen</text:p>
      <text:p text:style-name="P28"><text:tab/>anderen Charakteren und Wesen fügen, als wären sie <text:span text:style-name="T205">d</text:span>eine Oberen. Versag<text:span text:style-name="T205">s</text:span>t <text:span text:style-name="T205">du</text:span> dabei (nach Ermessen</text:p>
      <text:p text:style-name="P28"><text:tab/>des <text:span text:style-name="T205">Richters</text:span>), verlier<text:span text:style-name="T205">s</text:span>t <text:span text:style-name="T205">du</text:span> sofort für den Rest des Tages sämtliche Zauberfähigkeiten (auch Heilung und</text:p>
      <text:p text:style-name="P28"><text:tab/>Hände auflegen).</text:p>
      <text:p text:style-name="P28">6<text:tab/>Du erleidest einen sofortigen Malus von -1 auf Hände auflegen, bis du dich auf eine Heilungs-Queste</text:p>
      <text:p text:style-name="P28"><text:tab/>begibst. Die Queste bestimm<text:span text:style-name="T205">s</text:span>t du selbst, aber es sollte um die Heilung von Verletzten, Blinden, Lahmen</text:p>
      <text:p text:style-name="P28"><text:tab/>und Kranken gehen. Ist die Mission vollendet, hebt dein Gott den Malus auf. Solange er besteht, gilt er</text:p>
      <text:p text:style-name="P28"><text:tab/>für Hände auflegen, auch wenn der normale Ungnadebereich auf 1 zurückgefallen ist.</text:p>
      <text:p text:style-name="P28">7<text:tab/>Du musst dich einer Glaubensprüfung unterziehen. Du wirst mit einer Krankheit geschlagen, die dich je</text:p>
      <text:p text:style-name="P28"><text:tab/>1 Punkt Stärke, Geschicklichkeit und Ausdauer kostet. D<text:span text:style-name="T206">ie</text:span> Attributspunkte heil<text:span text:style-name="T206">en</text:span> auf natürliche Weise</text:p>
      <text:p text:style-name="P28"><text:tab/>um 1 Punkt pro Tag. Dir ist es verboten, sie magisch zu heilen. Falls du die Prüfung bestehst, wird alles</text:p>
      <text:p text:style-name="P28"><text:tab/>wie vorher, falls nicht vergrößert sich dein Ungnadebereich permanent um einen Punkt.</text:p>
      <text:p text:style-name="P28">8<text:tab/>Du erleidest für einen Tag -4 auf Zauberwürfe für den Zauber, durch den du in Ungnade gefallen bist.</text:p>
      <text:p text:style-name="P28"><text:tab/>Dies beinhaltet auch Hände auflegen und Unheiliges Vertreiben, falls diese die Ungnade einbrachten.</text:p>
      <text:p text:style-name="P28">9<text:tab/>Du erleidest sofort -2 auf alle Zauberwürfe bis zum nächsten Tag.</text:p>
      <text:p text:style-name="P28">10<text:tab/>Du verlierst für einen Tag den Zugriff auf einen zufällig bestimmten Zauber des ersten Grades.</text:p>
      <text:p text:style-name="P28">11<text:tab/>Dir wird von deiner Gottheit befohlen, deinen Glauben zu vertiefen, um ein besseres Verständnis</text:p>
      <text:p text:style-name="P28"><text:tab/>über deine Missetaten zu erlangen. Du erleidest sofort -2 auf alle Zauberwürfe. Die einzige Möglichkeit,</text:p>
      <text:p text:style-name="P28"><text:tab/>diesen Malus aufzuheben, ist Meditation. Pro vollen Tag, den du in Meditation verbringt, darfst du einen</text:p>
      <text:p text:style-name="P28"><text:tab/>Willenskraftwurf (Schwierigkeit 15) machen. Bei Erfolg wird der Malus aufgehoben.</text:p>
      <text:p text:style-name="P28">12<text:tab/>Du wirst vorübergehend von deinem Gott verstoßen. Heute kannst du keine Erfahrung mehr sammeln.</text:p>
      <text:p text:style-name="P28"><text:tab/>Nachher kannst du wieder Erfahrung verdienen, aber es gibt keine Nachzahlung.</text:p>
      <text:p text:style-name="P28">13<text:tab/>D<text:span text:style-name="T207">u</text:span> verlier<text:span text:style-name="T207">s</text:span>t den Zugriff auf zwei zufällig bestimmte Zauber des ersten Grades <text:span text:style-name="T207">f</text:span>ü<text:span text:style-name="T207">r 1 Tag.</text:span></text:p>
      <text:p text:style-name="P28">14<text:tab/>Deine Gottheit wünscht zu prüfen, ob du wirklich den Glauben über die Freuden der Welt stellst.</text:p>
      <text:p text:style-name="P28"><text:tab/>Berechne dein Gesamtvermögen in Goldmünzen. Du erleidest dauerhaft -4 auf alle Zauberwürfe <text:span text:style-name="T207">bis du</text:span></text:p>
      <text:p text:style-name="P28"><text:span text:style-name="T207"><text:tab/>dich von 40% d</text:span>eines Gesamtvermögens <text:span text:style-name="T207">trennst (</text:span><text:span text:style-name="T208">+</text:span><text:span text:style-name="T207">1 pro 10%). </text:span>Opfern bedeutet: zerstören, widmen,</text:p>
      <text:p text:style-name="P28"><text:tab/>spenden, daraus einen Tempel oder eine Statue errichten etc.</text:p>
      <text:p text:style-name="P28">15<text:tab/>Deine Gottheit ist heute nicht sehr nachsichtig. Wenn <text:span text:style-name="T209">du d</text:span>ich zur Nachtruhe leg<text:span text:style-name="T209">s</text:span>t, wird <text:span text:style-name="T209">d</text:span>ein</text:p>
      <text:p text:style-name="P28"><text:tab/>Ungnadebereich am kommenden Morgen nicht zurückgesetzt. Er wird auf den neuen Tag übertragen.</text:p>
      <text:p text:style-name="P28">16<text:tab/>Dein Gott versagt dir für die nächsten w4 Tage deine Fähigkeit Hände aufzulegen.</text:p>
      <text:p text:style-name="P28">17<text:tab/>Du verlierst für 24 Stunden den Zugriff auf w4+1 zufällig bestimmte Zauber.</text:p>
      <text:p text:style-name="P28">18<text:tab/>Du bist für w4 Tage nicht in der Lage, Unheiliges zu vertreiben.</text:p>
      <text:p text:style-name="P28">19<text:tab/>Du wirst mit einem körperlichen Mal deiner Treulosigkeit <text:span text:style-name="T201">befleckt</text:span>. Es hat die Gestalt eines Stigmas,</text:p>
      <text:p text:style-name="P28"><text:tab/>einer Tätowierung oder eines Geburtsmals, je nach deinen Glauben und deiner Verfehlung. Dieses</text:p>
      <text:p text:style-name="P28"><text:tab/>Zeichen ist für alle die dem gleichen Glauben angehören deutlich sichtbar, selbst durch Kleidung. Für</text:p>
      <text:p text:style-name="P28"><text:tab/>andere könnte es hingegen unsichtbar sein. Wer es sieht und dich darauf anspricht, dem musst du deine</text:p>
      <text:p text:style-name="P28"><text:tab/>Sünden und deine Sühne beschreiben. Bewahrst du eine Woche trotz des Mals deinen Glauben,</text:p>
      <text:p text:style-name="P28"><text:tab/>verschwindet das Zeichen.</text:p>
      <text:p text:style-name="P28">20+<text:tab/>Deine Fähigkeit Hände aufzulegen ist eingeschränkt. Du kannst sie für 24 Stunden <text:span text:style-name="T201">nur einmal </text:span>pro Wesen</text:p>
      <text:p text:style-name="P28"><text:tab/>einsetzen.</text:p>
      <text:p text:style-name="P28"/>
      <text:p text:style-name="P32"><text:span text:style-name="T176">* Du musst sobald möglich beginnen. Du im Kampf </text:span><text:span text:style-name="T177">kannst du </text:span><text:span text:style-name="T178">anfangen</text:span><text:span text:style-name="T176"> </text:span><text:span text:style-name="T178">wenn</text:span><text:span text:style-name="T176"> die Gefahr vorüber ist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100.01mm" style:type="center"/>
          <style:tab-stop style:position="200.03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100.01mm" style:type="center"/>
          <style:tab-stop style:position="200.03m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font-size="10pt" officeooo:rsid="022eb8c7" style:font-size-asian="10pt" style:font-size-complex="10pt"/>
    </style:style>
    <style:style style:name="MT2" style:family="text">
      <style:text-properties fo:font-size="10pt" officeooo:rsid="026a64db" style:font-size-asian="10pt" style:font-size-complex="10pt"/>
    </style:style>
    <style:style style:name="MT3" style:family="text">
      <style:text-properties fo:font-size="10pt" officeooo:rsid="0275a07e" style:font-size-asian="10pt" style:font-size-complex="10pt"/>
    </style:style>
    <style:style style:name="MT4" style:family="text">
      <style:text-properties officeooo:rsid="022eb8c7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columns fo:column-count="1" fo:column-gap="0mm"/>
        <style:footnote-sep style:width="0.18mm" style:distance-before-sep="1.99mm" style:distance-after-sep="1.99mm" style:line-style="solid" style:adjustment="left" style:rel-width="25%" style:color="#000000"/>
      </style:page-layout-properties>
      <style:header-style/>
      <style:footer-style>
        <style:header-footer-properties fo:min-height="3.99mm" fo:margin-left="0mm" fo:margin-right="0mm" fo:margin-top="1.99m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4-0</text:span><text:span text:style-name="MT2">6</text:span><text:span text:style-name="MT1">-</text:span><text:span text:style-name="MT3">25</text:span><text:span text:style-name="MT4"><text:tab/></text:span><text:bookmark-start text:name="PageNumWizard_FOOTER_Standard1"/><text:page-number text:select-page="current">11</text:page-number><text:bookmark-end text:name="PageNumWizard_FOOTER_Standard1"/><text:tab/><text:span text:style-name="MT1">Holm der Hirtenkleriker </text:span><text:span text:style-name="MT3">4</text:span><text:span text:style-name="MT1">.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1T09:07:46.042000000</meta:creation-date>
    <dc:date>2024-06-25T15:21:19.725000000</dc:date>
    <meta:editing-duration>P3DT16H59M10S</meta:editing-duration>
    <meta:editing-cycles>647</meta:editing-cycles>
    <meta:generator>LibreOffice/7.6.7.2$Windows_X86_64 LibreOffice_project/dd47e4b30cb7dab30588d6c79c651f218165e3c5</meta:generator>
    <meta:print-date>2024-06-25T14:56:11.997000000</meta:print-date>
    <meta:printed-by>PDF files</meta:printed-by>
    <meta:document-statistic meta:table-count="1" meta:image-count="0" meta:object-count="0" meta:page-count="11" meta:paragraph-count="429" meta:word-count="3612" meta:character-count="22594" meta:non-whitespace-character-count="18803"/>
  </office:meta>
</office:document-meta>
</file>